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p>TRANSFERÊNCIAS REALIZADAS</text:p>
      <text:p>Gerado em: 17/08/2026 22:53 | Hash: 8d8b8e8bdbf7e647843e7ef2b41d03f6b4fa32d2d1a8ccf50d15816c25ff6da1</text:p>
      <text:p/>
      <text:p>Tipo: Certidão eletrônica de não ocorrência</text:p>
      <text:p>Documento: CMON-CERT-TREA-2026-000248</text:p>
      <text:p>Competência: 01/07/2026 a 31/07/2026</text:p>
      <text:p>Unidade emitente: Compras e Licitações</text:p>
      <text:p>Inteiro teor: https://portal.ourilandiadonorte.pa.leg.br/verificar-certidao-nao-ocorrencia/c613767d-9b65-43d9-88bc-2e45106d3c0d/pdf</text:p>
      <text:p/>
      <text:p>Tipo: Declaração histórica</text:p>
      <text:p>Nº/Ano: 2026</text:p>
      <text:p>Beneficiário: Não se aplica</text:p>
      <text:p>Objeto: Não celebrou nenhum tipo de ACORDO/AJUSTE DE REPASSE no mês de junho de 2026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2Shk2AGjxkUTE3IevxWdpBa8CcKCt6m2oThpnWio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Z1tllacs7kcwUVzeESDDglndTbIURdh3hxzhpLPD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HXWnbJ3V0caCEwHOF3J3SD0aUapBfbgQwHXbezkz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2ItYwYEhg1cWcSi5H1RNk1vSDfWO8g2ZlHcZk5yi.pdf</text:p>
      <text:p/>
      <text:p>Tipo: Declaração histórica</text:p>
      <text:p>Nº/Ano: 2026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se02LW5s50DkAdJmgnCFGx5dGDnqLlFY9hrcnYpS.pdf</text:p>
      <text:p/>
      <text:p>Tipo: Declaração histórica</text:p>
      <text:p>Nº/Ano: 2026</text:p>
      <text:p>Beneficiário: Não se aplica</text:p>
      <text:p>Objeto: Não celebrou nenhum tipo de ACORDO/AJUSTE DE REPASSE com órgãos ou instituições inscrita conforme as 
legislações pertinentes, no mês de jan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zGOldLaUHPSgep2KSGtPIEx3Dvufb6J9i5u0g3cZ.pdf</text:p>
      <text:p/>
      <text:p>Tipo: Certidão eletrônica de não ocorrência</text:p>
      <text:p>Documento: CMON-CERT-TREA-2025-000095</text:p>
      <text:p>Competência: 01/12/2025 a 31/12/2025</text:p>
      <text:p>Unidade emitente: Compras e Licitações</text:p>
      <text:p>Inteiro teor: https://portal.ourilandiadonorte.pa.leg.br/verificar-certidao-nao-ocorrencia/d48a6837-12f7-4758-9b59-2d5e26effc52/pdf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CERTIDÃO</text:p>
      <text:p>Valor total previsto: R$ 0,00</text:p>
      <text:p>Valor concedido: R$ 0,00</text:p>
      <text:p>Data do repasse: Não se aplica</text:p>
      <text:p>Vigência: Não se aplica</text:p>
      <text:p>Inteiro teor: Sem arquivo</text:p>
      <text:p/>
      <text:p>Tipo: Declaração histórica</text:p>
      <text:p>Nº/Ano: 2025</text:p>
      <text:p>Beneficiário: Não se aplica</text:p>
      <text:p>Objeto: Não celebrou nenhum tipo de ACORDO DE TRANSFERÊNCIA FINANCEIRA com órgãos ou instituições inscrita conforme as legislações pertinentes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mwrdBloNYtc6ImAic4Y6K8f6u1r8VIHYLNsrBoDl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l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g3VuPSbsC09obQHu5TbXw8wx6oHC0r1tFL96Aigg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n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bWvJvOaBA3S7BsdiwqjEMRFq2f8i6VbSq7EYifJF.pdf | https://portal.ourilandiadonorte.pa.leg.br/storage/acordos-ajuste/anexos/TuKTfVzqcR20Vqgh1oWzbyOgOFixo3TOFXVyORUH.pdf | https://portal.ourilandiadonorte.pa.leg.br/storage/acordos-ajuste/anexos/kiD6rzCk2Hm8EjMvP0B0qyHYBJmimy0wCnhk05bK.pdf | https://portal.ourilandiadonorte.pa.leg.br/storage/acordos-ajuste/anexos/8sNNuTMX8FyUpJv9srG45JanbEkXNu2CW6XVYoyz.pdf | https://portal.ourilandiadonorte.pa.leg.br/storage/acordos-ajuste/anexos/i61Skm7PYIqOJbvNu5H6FwY1nrrYucM5dlAOh5Gb.pdf | https://portal.ourilandiadonorte.pa.leg.br/storage/acordos-ajuste/anexos/Sy1IZzaSrmJUjQzE6It6HZIzm5q6aN9WfVk2c0aE.pdf | https://portal.ourilandiadonorte.pa.leg.br/storage/acordos-ajuste/anexos/xVFpdxMESUbw1qnhUt59k5loRnNg6UOSoidbmuWy.pdf | https://portal.ourilandiadonorte.pa.leg.br/storage/acordos-ajuste/anexos/bfdzavMj61bX8hY6zbIV1TsMaqDvOnJqaHmYAJNw.pdf | https://portal.ourilandiadonorte.pa.leg.br/storage/acordos-ajuste/anexos/n2E7rOhxthJPUuuFjfWhqayJPSBcdbRB6BS4bluM.pdf | https://portal.ourilandiadonorte.pa.leg.br/storage/acordos-ajuste/anexos/PWSa7GXi8CzN1QS2tzQGJBhWAlNPxsX2JFEFUIQZ.pdf | https://portal.ourilandiadonorte.pa.leg.br/storage/acordos-ajuste/anexos/IzDSKN5HuJpnNaOcWdJ5pJXJy3BX4HsVQ0uKjTFA.pdf | https://portal.ourilandiadonorte.pa.leg.br/storage/acordos-ajuste/anexos/mYreTxa1qxCHp8TYPCkTaEKbs4v9Zwfrd3sPGbyr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mai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WHk33dZDUv8ZsFmvRhhcq5V4gFAX6XK6CqfIfGYN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abril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fSThEIflKLBNEaSF8qOas7RuRadLAOks9CT2OAhm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ulh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FMXrp2xwjDFhwoZ1XDbTgdNQb8oiyW0XQB26jblT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fever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ooan1IRp7yUb8IpGdqTvxPjVXrWlz5jFZS8XTJak.pdf</text:p>
      <text:p/>
      <text:p>Tipo: Declaração histórica</text:p>
      <text:p>Nº/Ano: 2025</text:p>
      <text:p>Beneficiário: Não se aplica</text:p>
      <text:p>Objeto: Não celebrou nenhum tipo de ACORDO/AJUSTE DE REPASSE com órgãos ou instituições inscrita conforme as legislações pertinentes, no mês de jneiro do Exercício corrente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YohLM7RKsDpfSMjKDzxVSUbqd2DgEeig8XsH0pEj.pdf</text:p>
      <text:p/>
      <text:p>Tipo: Declaração histórica</text:p>
      <text:p>Nº/Ano: 2024</text:p>
      <text:p>Beneficiário: Não se aplica</text:p>
      <text:p>Objeto: Não celebrou nenhum tipo de 
ACORDO/AJUSTE DE REPASSE com órgãos ou instituições inscrita conforme as legislações 
pertinentes, dentro do Exercício 2024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YVe5ZNRu7P1qUT7liLEV4Edf6uMuBaem3GsF46WR.pdf</text:p>
      <text:p/>
      <text:p>Tipo: Declaração histórica</text:p>
      <text:p>Nº/Ano: 2023</text:p>
      <text:p>Beneficiário: Não se aplica</text:p>
      <text:p>Objeto: Não celebrou nenhum tipo de  ACORDO/AJUSTE DE REPASSE com órgãos ou instituições inscrita conforme as legislações  pertinentes, dentro do Exercício 2023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H2UOfX1yCffe5Yvjx59weJ9RpBc0jbJLQ3alxFtO.pdf</text:p>
      <text:p/>
      <text:p>Tipo: Declaração histórica</text:p>
      <text:p>Nº/Ano: 2022</text:p>
      <text:p>Beneficiário: Não se aplica</text:p>
      <text:p>Objeto: Não celebrou nenhum tipo de  ACORDO/AJUSTE DE REPASSE com órgãos ou instituições inscrita conforme as legislações pertinentes, dentro do Exercício 2022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e5GT014jd47V9HvUZGSMSIz6YOLpvElNag8sBMAA.pdf</text:p>
      <text:p/>
      <text:p>Tipo: Declaração histórica</text:p>
      <text:p>Nº/Ano: 2021</text:p>
      <text:p>Beneficiário: Não se aplica</text:p>
      <text:p>Objeto: Não celebrou nenhum tipo de  ACORDO/AJUSTE DE REPASSE com órgãos ou instituições inscrita conforme as legislações pertinentes, dentro do Exercício 2021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VN8HoOlFkERAAXbhI898fWk9bCmkQi6stgfhbYzz.pdf</text:p>
      <text:p/>
      <text:p>Tipo: Declaração histórica</text:p>
      <text:p>Nº/Ano: 2020</text:p>
      <text:p>Beneficiário: Não se aplica</text:p>
      <text:p>Objeto: Não celebrou nenhum tipo de ACORDO/AJUSTE DE REPASSE com órgãos ou instituições inscrita conforme as legislações  pertinentes, dentro do Exercício 2020.</text:p>
      <text:p>Valor total previsto: R$ 0,00</text:p>
      <text:p>Valor concedido: R$ 0,00</text:p>
      <text:p>Data do repasse: Não se aplica</text:p>
      <text:p>Vigência: Não se aplica</text:p>
      <text:p>Inteiro teor: https://portal.ourilandiadonorte.pa.leg.br/storage/acordos-ajuste/anexos/jsDIjM79DyaOmZzafkZwYcyefL9OvpGqLfDYd2oJ.pdf</text:p>
      <text:p/>
    </office:text>
  </office:body>
</office:document-content>
</file>