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ACORDOS SEM TRANSFERÊNCIA DE RECURSOS FINANCEIROS</text:p>
      <text:p>Gerado em: 17/08/2026 21:55 | Hash: 4ab686a00de61699df0378eff30f8864ac2a9fddd4b4e96e0539a6678238ba71</text:p>
      <text:p/>
      <text:p>Declaração de não ocorrência</text:p>
      <text:p>Exercício: 2026</text:p>
      <text:p>Período coberto: 01/07/2026 a 31/07/2026</text:p>
      <text:p>Declaração: A Câmara Municipal de Ourilândia do Norte, Estado do Pará, declara, para fins de transparência pública e atendimento ao critério 5.3 do Programa Nacional de Transparência Pública (PNTP), que, no período de 01/01/2026 a 31/12/2026, não celebrou nem manteve vigentes acordos firmados sem transferência de recursos financeiros. A presente declaração foi elaborada com base nas informações confirmadas pelas unidades competentes.</text:p>
      <text:p>Certidão: CMON-CERT-2026-000023</text:p>
      <text:p>Emissão real: 03/08/2026 19:36:44</text:p>
      <text:p>Assinante: Lucas Eduardo de Sousa e Silva</text:p>
      <text:p>Verificação pública: https://portal.ourilandiadonorte.pa.leg.br/verificar-certidao/b1079040-8015-4a0c-a724-293e57d3a593</text:p>
      <text:p>Data da informação confirmada: 03/08/2026</text:p>
      <text:p>Última alteração do registro: 03/08/2026</text:p>
      <text:p>Arquivos: 1</text:p>
      <text:p/>
      <text:p>Declaração de não ocorrência</text:p>
      <text:p>Exercício: 2026</text:p>
      <text:p>Período coberto: 01/06/2026 a 30/06/2026</text:p>
      <text:p>Declaração: A Câmara Municipal de Ourilândia do Norte, Estado do Pará, declara, para fins de transparência pública e atendimento ao critério 5.3 do Programa Nacional de Transparência Pública (PNTP), que, no período de 01/06/2026 a 30/06/2026, não celebrou nem manteve vigentes acordos firmados sem transferência de recursos financeiros. A presente declaração foi elaborada com base nas informações confirmadas pelas unidades competentes.</text:p>
      <text:p>Certidão: CMON-CERT-2026-000001</text:p>
      <text:p>Emissão real: 02/08/2026 18:22:49</text:p>
      <text:p>Assinante: Lucas Eduardo de Sousa e Silva</text:p>
      <text:p>Verificação pública: https://portal.ourilandiadonorte.pa.leg.br/verificar-certidao/8f80b843-312d-4ebc-885e-77ae580dfc8c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6</text:p>
      <text:p>Período coberto: 01/05/2026 a 31/05/2026</text:p>
      <text:p>Declaração: A Câmara Municipal de Ourilândia do Norte, Estado do Pará, declara, para fins de transparência pública e atendimento ao critério 5.3 do Programa Nacional de Transparência Pública (PNTP), que, no período de 01/05/2026 a 31/05/2026, não celebrou nem manteve vigentes acordos firmados sem transferência de recursos financeiros. A presente declaração foi elaborada com base nas informações confirmadas pelas unidades competentes.</text:p>
      <text:p>Certidão: CMON-CERT-2026-000002</text:p>
      <text:p>Emissão real: 02/08/2026 18:23:16</text:p>
      <text:p>Assinante: Lucas Eduardo de Sousa e Silva</text:p>
      <text:p>Verificação pública: https://portal.ourilandiadonorte.pa.leg.br/verificar-certidao/65cd9c55-1474-42c8-882c-0589e1afe25e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6</text:p>
      <text:p>Período coberto: 01/04/2026 a 30/04/2026</text:p>
      <text:p>Declaração: A Câmara Municipal de Ourilândia do Norte, Estado do Pará, declara, para fins de transparência pública e atendimento ao critério 5.3 do Programa Nacional de Transparência Pública (PNTP), que, no período de 01/04/2026 a 30/04/2026, não celebrou nem manteve vigentes acordos firmados sem transferência de recursos financeiros. A presente declaração foi elaborada com base nas informações confirmadas pelas unidades competentes.</text:p>
      <text:p>Certidão: CMON-CERT-2026-000003</text:p>
      <text:p>Emissão real: 02/08/2026 18:23:30</text:p>
      <text:p>Assinante: Lucas Eduardo de Sousa e Silva</text:p>
      <text:p>Verificação pública: https://portal.ourilandiadonorte.pa.leg.br/verificar-certidao/a26966eb-0acb-4ec8-bcb1-f8f86f2920b7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6</text:p>
      <text:p>Período coberto: 01/03/2026 a 31/03/2026</text:p>
      <text:p>Declaração: A Câmara Municipal de Ourilândia do Norte, Estado do Pará, declara, para fins de transparência pública e atendimento ao critério 5.3 do Programa Nacional de Transparência Pública (PNTP), que, no período de 01/03/2026 a 31/03/2026, não celebrou nem manteve vigentes acordos firmados sem transferência de recursos financeiros. A presente declaração foi elaborada com base nas informações confirmadas pelas unidades competentes.</text:p>
      <text:p>Certidão: CMON-CERT-2026-000004</text:p>
      <text:p>Emissão real: 02/08/2026 18:23:46</text:p>
      <text:p>Assinante: Lucas Eduardo de Sousa e Silva</text:p>
      <text:p>Verificação pública: https://portal.ourilandiadonorte.pa.leg.br/verificar-certidao/822e4546-bf0d-48b1-8a14-c76feea0bb37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6</text:p>
      <text:p>Período coberto: 01/02/2026 a 28/02/2026</text:p>
      <text:p>Declaração: A Câmara Municipal de Ourilândia do Norte, Estado do Pará, declara, para fins de transparência pública e atendimento ao critério 5.3 do Programa Nacional de Transparência Pública (PNTP), que, no período de 01/02/2026 a 28/02/2026, não celebrou nem manteve vigentes acordos firmados sem transferência de recursos financeiros. A presente declaração foi elaborada com base nas informações confirmadas pelas unidades competentes.</text:p>
      <text:p>Certidão: CMON-CERT-2026-000005</text:p>
      <text:p>Emissão real: 02/08/2026 18:24:25</text:p>
      <text:p>Assinante: Lucas Eduardo de Sousa e Silva</text:p>
      <text:p>Verificação pública: https://portal.ourilandiadonorte.pa.leg.br/verificar-certidao/e88db4c2-8d0c-4403-ade1-6d02e2642c25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6</text:p>
      <text:p>Período coberto: 01/01/2026 a 31/01/2026</text:p>
      <text:p>Declaração: A Câmara Municipal de Ourilândia do Norte, Estado do Pará, declara, para fins de transparência pública e atendimento ao critério 5.3 do Programa Nacional de Transparência Pública (PNTP), que, no período de 01/01/2026 a 31/01/2026, não celebrou nem manteve vigentes acordos firmados sem transferência de recursos financeiros. A presente declaração foi elaborada com base nas informações confirmadas pelas unidades competentes.</text:p>
      <text:p>Certidão: CMON-CERT-2026-000006</text:p>
      <text:p>Emissão real: 02/08/2026 18:24:47</text:p>
      <text:p>Assinante: Lucas Eduardo de Sousa e Silva</text:p>
      <text:p>Verificação pública: https://portal.ourilandiadonorte.pa.leg.br/verificar-certidao/5b8ef35b-becc-4aa0-9a29-9d0473614eb0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11/2025 a 30/11/2025</text:p>
      <text:p>Declaração: A Câmara Municipal de Ourilândia do Norte, Estado do Pará, declara, para fins de transparência pública e atendimento ao critério 5.3 do Programa Nacional de Transparência Pública (PNTP), que, no período de 01/11/2025 a 30/11/2025, não celebrou nem manteve vigentes acordos firmados sem transferência de recursos financeiros. A presente declaração foi elaborada com base nas informações confirmadas pelas unidades competentes.</text:p>
      <text:p>Certidão: CMON-CERT-2025-000007</text:p>
      <text:p>Emissão real: 02/08/2026 18:25:03</text:p>
      <text:p>Assinante: Lucas Eduardo de Sousa e Silva</text:p>
      <text:p>Verificação pública: https://portal.ourilandiadonorte.pa.leg.br/verificar-certidao/2dd8fbd2-16cf-4f49-97e1-db31491a66bb</text:p>
      <text:p>Data da informação confirmada: 02/08/2026</text:p>
      <text:p>Última alteração do registro: 02/08/2026</text:p>
      <text:p>Arquivos: 1</text:p>
      <text:p/>
      <text:p>Declaração de não ocorrência</text:p>
      <text:p>Exercício: 2025</text:p>
      <text:p>Período coberto: 01/10/2025 a 31/10/2025</text:p>
      <text:p>Declaração: A Câmara Municipal de Ourilândia do Norte, Estado do Pará, declara, para fins de transparência pública e atendimento ao critério 5.3 do Programa Nacional de Transparência Pública (PNTP), que, no período de 01/10/2025 a 31/10/2025, não celebrou nem manteve vigentes acordos firmados sem transferência de recursos financeiros. A presente declaração foi elaborada com base nas informações confirmadas pelas unidades competentes.</text:p>
      <text:p>Certidão: CMON-CERT-2025-000008</text:p>
      <text:p>Emissão real: 02/08/2026 18:25:18</text:p>
      <text:p>Assinante: Lucas Eduardo de Sousa e Silva</text:p>
      <text:p>Verificação pública: https://portal.ourilandiadonorte.pa.leg.br/verificar-certidao/7047e2be-db46-4633-9be0-0c46e18bac54</text:p>
      <text:p>Data da informação confirmada: 02/08/2026</text:p>
      <text:p>Última alteração do registro: 02/08/2026</text:p>
      <text:p>Arquivos: 1</text:p>
      <text:p/>
      <text:p>Declaração de não ocorrência</text:p>
      <text:p>Exercício: 2025</text:p>
      <text:p>Período coberto: 01/09/2025 a 30/09/2025</text:p>
      <text:p>Declaração: A Câmara Municipal de Ourilândia do Norte, Estado do Pará, declara, para fins de transparência pública e atendimento ao critério 5.3 do Programa Nacional de Transparência Pública (PNTP), que, no período de 01/09/2025 a 30/09/2025, não celebrou nem manteve vigentes acordos firmados sem transferência de recursos financeiros. A presente declaração foi elaborada com base nas informações confirmadas pelas unidades competentes.</text:p>
      <text:p>Certidão: CMON-CERT-2025-000009</text:p>
      <text:p>Emissão real: 02/08/2026 18:25:33</text:p>
      <text:p>Assinante: Lucas Eduardo de Sousa e Silva</text:p>
      <text:p>Verificação pública: https://portal.ourilandiadonorte.pa.leg.br/verificar-certidao/f346a417-0e77-42c1-a655-66291862c3c3</text:p>
      <text:p>Data da informação confirmada: 02/08/2026</text:p>
      <text:p>Última alteração do registro: 02/08/2026</text:p>
      <text:p>Arquivos: 1</text:p>
      <text:p/>
      <text:p>Declaração de não ocorrência</text:p>
      <text:p>Exercício: 2025</text:p>
      <text:p>Período coberto: 01/08/2025 a 31/08/2025</text:p>
      <text:p>Declaração: A Câmara Municipal de Ourilândia do Norte, Estado do Pará, declara, para fins de transparência pública e atendimento ao critério 5.3 do Programa Nacional de Transparência Pública (PNTP), que, no período de 01/08/2025 a 31/08/2025, não celebrou nem manteve vigentes acordos firmados sem transferência de recursos financeiros. A presente declaração foi elaborada com base nas informações confirmadas pelas unidades competentes.</text:p>
      <text:p>Certidão: CMON-CERT-2025-000010</text:p>
      <text:p>Emissão real: 02/08/2026 18:25:51</text:p>
      <text:p>Assinante: Lucas Eduardo de Sousa e Silva</text:p>
      <text:p>Verificação pública: https://portal.ourilandiadonorte.pa.leg.br/verificar-certidao/3b36edd1-40d9-498f-a72b-cb0d281752d8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7/2025 a 31/07/2025</text:p>
      <text:p>Declaração: A Câmara Municipal de Ourilândia do Norte, Estado do Pará, declara, para fins de transparência pública e atendimento ao critério 5.3 do Programa Nacional de Transparência Pública (PNTP), que, no período de 01/07/2025 a 31/07/2025, não celebrou nem manteve vigentes acordos firmados sem transferência de recursos financeiros. A presente declaração foi elaborada com base nas informações confirmadas pelas unidades competentes.</text:p>
      <text:p>Certidão: CMON-CERT-2025-000011</text:p>
      <text:p>Emissão real: 02/08/2026 18:26:07</text:p>
      <text:p>Assinante: Lucas Eduardo de Sousa e Silva</text:p>
      <text:p>Verificação pública: https://portal.ourilandiadonorte.pa.leg.br/verificar-certidao/64d92ffe-6a89-4007-9371-aed4fd1d847e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6/2025 a 30/06/2025</text:p>
      <text:p>Declaração: A Câmara Municipal de Ourilândia do Norte, Estado do Pará, declara, para fins de transparência pública e atendimento ao critério 5.3 do Programa Nacional de Transparência Pública (PNTP), que, no período de 01/06/2025 a 30/06/2025, não celebrou nem manteve vigentes acordos firmados sem transferência de recursos financeiros. A presente declaração foi elaborada com base nas informações confirmadas pelas unidades competentes.</text:p>
      <text:p>Certidão: CMON-CERT-2025-000015</text:p>
      <text:p>Emissão real: 02/08/2026 18:27:14</text:p>
      <text:p>Assinante: Lucas Eduardo de Sousa e Silva</text:p>
      <text:p>Verificação pública: https://portal.ourilandiadonorte.pa.leg.br/verificar-certidao/37864bd9-7b06-4b51-ab86-223b83fbd60f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5/2025 a 31/05/2025</text:p>
      <text:p>Declaração: A Câmara Municipal de Ourilândia do Norte, Estado do Pará, declara, para fins de transparência pública e atendimento ao critério 5.3 do Programa Nacional de Transparência Pública (PNTP), que, no período de 01/05/2025 a 31/05/2025, não celebrou nem manteve vigentes acordos firmados sem transferência de recursos financeiros. A presente declaração foi elaborada com base nas informações confirmadas pelas unidades competentes.</text:p>
      <text:p>Certidão: CMON-CERT-2025-000014</text:p>
      <text:p>Emissão real: 02/08/2026 18:26:54</text:p>
      <text:p>Assinante: Lucas Eduardo de Sousa e Silva</text:p>
      <text:p>Verificação pública: https://portal.ourilandiadonorte.pa.leg.br/verificar-certidao/04f48ad4-6b2e-4e1d-911d-60982bee4054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4/2025 a 30/04/2025</text:p>
      <text:p>Declaração: A Câmara Municipal de Ourilândia do Norte, Estado do Pará, declara, para fins de transparência pública e atendimento ao critério 5.3 do Programa Nacional de Transparência Pública (PNTP), que, no período de 01/04/2025 a 30/04/2025, não celebrou nem manteve vigentes acordos firmados sem transferência de recursos financeiros. A presente declaração foi elaborada com base nas informações confirmadas pelas unidades competentes.</text:p>
      <text:p>Certidão: CMON-CERT-2025-000013</text:p>
      <text:p>Emissão real: 02/08/2026 18:26:39</text:p>
      <text:p>Assinante: Lucas Eduardo de Sousa e Silva</text:p>
      <text:p>Verificação pública: https://portal.ourilandiadonorte.pa.leg.br/verificar-certidao/19f6f42d-7226-41d5-a2fe-9c59d4599ad5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3/2025 a 31/03/2025</text:p>
      <text:p>Declaração: A Câmara Municipal de Ourilândia do Norte, Estado do Pará, declara, para fins de transparência pública e atendimento ao critério 5.3 do Programa Nacional de Transparência Pública (PNTP), que, no período de 01/03/2025 a 31/03/2025, não celebrou nem manteve vigentes acordos firmados sem transferência de recursos financeiros. A presente declaração foi elaborada com base nas informações confirmadas pelas unidades competentes.</text:p>
      <text:p>Certidão: CMON-CERT-2025-000012</text:p>
      <text:p>Emissão real: 02/08/2026 18:26:23</text:p>
      <text:p>Assinante: Lucas Eduardo de Sousa e Silva</text:p>
      <text:p>Verificação pública: https://portal.ourilandiadonorte.pa.leg.br/verificar-certidao/532d8b97-d0ed-4406-a94c-56ba4185f6a5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2/2025 a 28/02/2025</text:p>
      <text:p>Declaração: A Câmara Municipal de Ourilândia do Norte, Estado do Pará, declara, para fins de transparência pública e atendimento ao critério 5.3 do Programa Nacional de Transparência Pública (PNTP), que, no período de 01/02/2025 a 28/02/2025, não celebrou nem manteve vigentes acordos firmados sem transferência de recursos financeiros. A presente declaração foi elaborada com base nas informações confirmadas pelas unidades competentes.</text:p>
      <text:p>Certidão: CMON-CERT-2025-000017</text:p>
      <text:p>Emissão real: 02/08/2026 18:27:54</text:p>
      <text:p>Assinante: Lucas Eduardo de Sousa e Silva</text:p>
      <text:p>Verificação pública: https://portal.ourilandiadonorte.pa.leg.br/verificar-certidao/67f51a38-ca58-4997-b08b-7dce351bf488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5</text:p>
      <text:p>Período coberto: 01/01/2025 a 31/01/2025</text:p>
      <text:p>Declaração: A Câmara Municipal de Ourilândia do Norte, Estado do Pará, declara, para fins de transparência pública e atendimento ao critério 5.3 do Programa Nacional de Transparência Pública (PNTP), que, no período de 01/01/2025 a 31/01/2025, não celebrou nem manteve vigentes acordos firmados sem transferência de recursos financeiros. A presente declaração foi elaborada com base nas informações confirmadas pelas unidades competentes.</text:p>
      <text:p>Certidão: CMON-CERT-2025-000018</text:p>
      <text:p>Emissão real: 02/08/2026 18:28:12</text:p>
      <text:p>Assinante: Lucas Eduardo de Sousa e Silva</text:p>
      <text:p>Verificação pública: https://portal.ourilandiadonorte.pa.leg.br/verificar-certidao/07ac8133-8887-457b-8c83-4b6475e2044f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4</text:p>
      <text:p>Período coberto: 01/12/2024 a 31/12/2024</text:p>
      <text:p>Declaração: A Câmara Municipal de Ourilândia do Norte, Estado do Pará, declara, para fins de transparência pública e atendimento ao critério 5.3 do Programa Nacional de Transparência Pública (PNTP), que, no período de 01/12/2024 a 31/12/2024, não celebrou nem manteve vigentes acordos firmados sem transferência de recursos financeiros. A presente declaração foi elaborada com base nas informações confirmadas pelas unidades competentes.</text:p>
      <text:p>Certidão: CMON-CERT-2024-000020</text:p>
      <text:p>Emissão real: 02/08/2026 18:28:48</text:p>
      <text:p>Assinante: Lucas Eduardo de Sousa e Silva</text:p>
      <text:p>Verificação pública: https://portal.ourilandiadonorte.pa.leg.br/verificar-certidao/4f4d5422-8868-40d5-9dc8-c0ca07b1b60e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3</text:p>
      <text:p>Período coberto: 01/12/2023 a 31/12/2023</text:p>
      <text:p>Declaração: A Câmara Municipal de Ourilândia do Norte, Estado do Pará, declara, para fins de transparência pública e atendimento ao critério 5.3 do Programa Nacional de Transparência Pública (PNTP), que, no período de 01/12/2023 a 31/12/2023, não celebrou nem manteve vigentes acordos firmados sem transferência de recursos financeiros. A presente declaração foi elaborada com base nas informações confirmadas pelas unidades competentes.</text:p>
      <text:p>Certidão: CMON-CERT-2023-000022</text:p>
      <text:p>Emissão real: 02/08/2026 18:29:35</text:p>
      <text:p>Assinante: Lucas Eduardo de Sousa e Silva</text:p>
      <text:p>Verificação pública: https://portal.ourilandiadonorte.pa.leg.br/verificar-certidao/f3698832-5f10-4dc5-9246-a65a06d704ec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2</text:p>
      <text:p>Período coberto: 01/12/2022 a 31/12/2022</text:p>
      <text:p>Declaração: A Câmara Municipal de Ourilândia do Norte, Estado do Pará, declara, para fins de transparência pública e atendimento ao critério 5.3 do Programa Nacional de Transparência Pública (PNTP), que, no período de 01/12/2022 a 31/12/2022, não celebrou nem manteve vigentes acordos firmados sem transferência de recursos financeiros. A presente declaração foi elaborada com base nas informações confirmadas pelas unidades competentes.</text:p>
      <text:p>Certidão: CMON-CERT-2022-000021</text:p>
      <text:p>Emissão real: 02/08/2026 18:29:14</text:p>
      <text:p>Assinante: Lucas Eduardo de Sousa e Silva</text:p>
      <text:p>Verificação pública: https://portal.ourilandiadonorte.pa.leg.br/verificar-certidao/0b42adac-6f0f-49ce-a9ac-afeb878611b4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1</text:p>
      <text:p>Período coberto: 01/12/2021 a 31/12/2021</text:p>
      <text:p>Declaração: A Câmara Municipal de Ourilândia do Norte, Estado do Pará, declara, para fins de transparência pública e atendimento ao critério 5.3 do Programa Nacional de Transparência Pública (PNTP), que, no período de 01/12/2021 a 31/12/2021, não celebrou nem manteve vigentes acordos firmados sem transferência de recursos financeiros. A presente declaração foi elaborada com base nas informações confirmadas pelas unidades competentes.</text:p>
      <text:p>Certidão: CMON-CERT-2021-000019</text:p>
      <text:p>Emissão real: 02/08/2026 18:28:30</text:p>
      <text:p>Assinante: Lucas Eduardo de Sousa e Silva</text:p>
      <text:p>Verificação pública: https://portal.ourilandiadonorte.pa.leg.br/verificar-certidao/fd77ff15-fafa-4d64-853a-bdcd4509e4ca</text:p>
      <text:p>Data da informação confirmada: 02/08/2026</text:p>
      <text:p>Última alteração do registro: 02/08/2026</text:p>
      <text:p>Arquivos: 2</text:p>
      <text:p/>
      <text:p>Declaração de não ocorrência</text:p>
      <text:p>Exercício: 2020</text:p>
      <text:p>Período coberto: 01/12/2020 a 31/12/2020</text:p>
      <text:p>Declaração: A Câmara Municipal de Ourilândia do Norte, Estado do Pará, declara, para fins de transparência pública e atendimento ao critério 5.3 do Programa Nacional de Transparência Pública (PNTP), que, no período de 01/12/2020 a 31/12/2020, não celebrou nem manteve vigentes acordos firmados sem transferência de recursos financeiros. A presente declaração foi elaborada com base nas informações confirmadas pelas unidades competentes.</text:p>
      <text:p>Certidão: CMON-CERT-2020-000016</text:p>
      <text:p>Emissão real: 02/08/2026 18:27:37</text:p>
      <text:p>Assinante: Lucas Eduardo de Sousa e Silva</text:p>
      <text:p>Verificação pública: https://portal.ourilandiadonorte.pa.leg.br/verificar-certidao/d7f4d3c1-aecc-42af-9cce-73150dd3d681</text:p>
      <text:p>Data da informação confirmada: 02/08/2026</text:p>
      <text:p>Última alteração do registro: 02/08/2026</text:p>
      <text:p>Arquivos: 2</text:p>
      <text:p/>
    </office:text>
  </office:body>
</office:document-content>
</file>