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1:54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</text:p>
          </table:table-cell>
          <table:table-cell office:value-type="string">
            <text:p>TELESPAZIO BRASIL S.A.</text:p>
          </table:table-cell>
          <table:table-cell office:value-type="string">
            <text:p>Fornecimento de 07 (sete) acesso à Internet móvel/mensal ilimitado, para veículos da Câmara Municipal de Ourilândia do Norte (sem o fornecimento de equipamentos), conforme condições, quantidades e exigências estabelecidas neste Edital e seus
anexos.</text:p>
          </table:table-cell>
          <table:table-cell office:value-type="string">
            <text:p>R$ 63.451,44</text:p>
          </table:table-cell>
          <table:table-cell office:value-type="string">
            <text:p>11/08/2026 a 11/08/2027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6 a 31/07/2026</text:p>
          </table:table-cell>
          <table:table-cell office:value-type="string">
            <text:p>https://portal.ourilandiadonorte.pa.leg.br/verificar-certidao-nao-ocorrencia/35a7d70a-ccc1-4509-a27b-c52d58ac413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6/2026 a 30/06/2026</text:p>
          </table:table-cell>
          <table:table-cell office:value-type="string">
            <text:p>https://portal.ourilandiadonorte.pa.leg.br/verificar-certidao-nao-ocorrencia/324cfc53-6b73-4107-938f-53503f23ee13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8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6 a 31/05/2026</text:p>
          </table:table-cell>
          <table:table-cell office:value-type="string">
            <text:p>https://portal.ourilandiadonorte.pa.leg.br/verificar-certidao-nao-ocorrencia/64ecd434-ba58-4063-8539-403f876523a8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7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6 a 30/04/2026</text:p>
          </table:table-cell>
          <table:table-cell office:value-type="string">
            <text:p>https://portal.ourilandiadonorte.pa.leg.br/verificar-certidao-nao-ocorrencia/c144f20b-f254-4178-8a6d-a316d366e9af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Prorrogação de prazo e revisão/reajuste de preços do Contrato Administrativo n° 004/2025, referente a contratação de empresa especializada para prestação de serviços continuados de manutenção preventiva e corretiva em bebedouros, refrigeradores horizontal/vertical, aparelhos de ar-condicionado
e freezers, com serviços sob demanda de instalação e remanejamento, com
fornecimento de mão de obra, materiais e equipamentos necessários para
execução dos serviços.</text:p>
          </table:table-cell>
          <table:table-cell office:value-type="string">
            <text:p>R$ 31.683,71</text:p>
          </table:table-cell>
          <table:table-cell office:value-type="string">
            <text:p>21/03/2026 a 21/03/2027</text:p>
          </table:table-cell>
          <table:table-cell office:value-type="string">
            <text:p>Termo aditivo: https://portal.ourilandiadonorte.pa.leg.br/storage/licitacoes/2026/007/2026/3MF4EkGJ8EHKPJexigVCUVSPosWcjoGZBUKCgrOH.pdf | Termo aditivo: https://portal.ourilandiadonorte.pa.leg.br/storage/licitacoes/2026/007/2026/B1XInvjPeTYMWlv2WHK5DH9FGQPiuxCxr9kNMyjc.pdf | Contrato original: https://portal.ourilandiadonorte.pa.leg.br/storage/licitacoes/2026/007/2026/eea0ZoaHdlB044B1kN7Z9G2q8H80BLIBP8mvSR6m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6-00027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6 a 28/02/2026</text:p>
          </table:table-cell>
          <table:table-cell office:value-type="string">
            <text:p>https://portal.ourilandiadonorte.pa.leg.br/verificar-certidao-nao-ocorrencia/48ce208c-db3a-4e39-8016-e77d1fa87c0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6</text:p>
          </table:table-cell>
          <table:table-cell office:value-type="string">
            <text:p>GLEYDSON GUIMARÃES SOCIEDADE INDIVIDUAL DE ADVOCACIA</text:p>
          </table:table-cell>
          <table:table-cell office:value-type="string">
            <text:p>Prestação de serviços técnicos especializados relativos à serviços jurídicos desenvolvidos no âmbito da gestão administrativa da câmara municipal de Ourilândia do Norte/PA</text:p>
          </table:table-cell>
          <table:table-cell office:value-type="string">
            <text:p>R$ 360.000,00</text:p>
          </table:table-cell>
          <table:table-cell office:value-type="string">
            <text:p>16/01/2026 a 31/12/2026</text:p>
          </table:table-cell>
          <table:table-cell office:value-type="string">
            <text:p>Contrato original: https://portal.ourilandiadonorte.pa.leg.br/storage/contratos/Im3Ubt9TnYAVSJ2wieLfe8xRlX379nGb47QTkaLh.pdf | Contrato original: https://portal.ourilandiadonorte.pa.leg.br/storage/licitacoes/2026/002/xBJ1UxQgW0Y8s8daiZZRSs3lhU20FkHhG9SOdAqs.pdf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
execução orçamentária, patrimonial e financeira, de acordo com normas e princípios contábeis
vigentes, à Unidade Gestora Câmara Municipal de Ourilândia do Norte.</text:p>
          </table:table-cell>
          <table:table-cell office:value-type="string">
            <text:p>R$ 484.575,00</text:p>
          </table:table-cell>
          <table:table-cell office:value-type="string">
            <text:p>17/01/2025 a 17/01/2027</text:p>
          </table:table-cell>
          <table:table-cell office:value-type="string">
            <text:p>Termo aditivo: https://portal.ourilandiadonorte.pa.leg.br/storage/contratos/kExKvzzrwVsOd5QNtMfjYyl2vCGkF6RuzXt63dtc.pdf | Contrato original: https://portal.ourilandiadonorte.pa.leg.br/storage/licitacoes/2026/003/V2JjyhbEyuBzwZzODB1cnHOwoeLQ4eJ3m2KYlFi8.pdf | Termo aditivo: https://portal.ourilandiadonorte.pa.leg.br/storage/licitacoes/2026/003/fr0IAmfOt884Mb83oUn8moZaFzpJFFM5T0wzPhC0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8/2025/CMON</text:p>
          </table:table-cell>
          <table:table-cell office:value-type="string">
            <text:p>POSTO ÁGUIA LTDA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36.750,00</text:p>
          </table:table-cell>
          <table:table-cell office:value-type="string">
            <text:p>19/12/2025 a 19/12/2026</text:p>
          </table:table-cell>
          <table:table-cell office:value-type="string">
            <text:p>Contrato original: https://portal.ourilandiadonorte.pa.leg.br/storage/licitacoes/2025/012/rRtWeFKyllGaIx6tE7xAKO4Aa98FO70bUY3GAzg6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6/2025/CMON</text:p>
          </table:table-cell>
          <table:table-cell office:value-type="string">
            <text:p>SAGA SOCIEDADE ANÔNIMA GOIÁS DE AUTOMÓVEIS</text:p>
          </table:table-cell>
          <table:table-cell office:value-type="string">
            <text:p>Eventual aquisição de veículos automotores para atender necessidades de transporte de vereadores e servidores no cumprimento das atividades parlamentares e administrativas da Câmara Municipal de Ourilândia do Norte-Pará</text:p>
          </table:table-cell>
          <table:table-cell office:value-type="string">
            <text:p>R$ 135.600,00</text:p>
          </table:table-cell>
          <table:table-cell office:value-type="string">
            <text:p>12/12/2025 a 12/03/2026</text:p>
          </table:table-cell>
          <table:table-cell office:value-type="string">
            <text:p>Contrato original: https://portal.ourilandiadonorte.pa.leg.br/storage/licitacoes/2025/011/3k7SD5leRa0bbzIFvoErmfiMH4DEUyV4SbFMuuE4.pdf | Contrato original: https://portal.ourilandiadonorte.pa.leg.br/storage/licitacoes/2025/011/7QSWvuwc8OzoBTa5FG1jvKEAsKSLvgqxSyjo4ixl.pdf | Contrato original: https://portal.ourilandiadonorte.pa.leg.br/storage/licitacoes/2025/011/dQNxNjz8YFUEB9ZBDJoLUdbtMKSyypxnPzKcf5Xp.pdf | Contrato original: https://portal.ourilandiadonorte.pa.leg.br/storage/licitacoes/2025/011/gF6Sr5zHvpmiqsA4ie1FEpf6KFnKpqb9jAUsUIuW.pdf | Contrato original: https://portal.ourilandiadonorte.pa.leg.br/storage/licitacoes/2025/011/habilitacao/e4JiP5sat71UOklS0UGddGb6raUx9tipRizcYKOz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5 a 30/11/2025</text:p>
          </table:table-cell>
          <table:table-cell office:value-type="string">
            <text:p>https://portal.ourilandiadonorte.pa.leg.br/verificar-certidao-nao-ocorrencia/0e9169c2-4531-4df6-9615-8fddffac56e0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1/2025</text:p>
          </table:table-cell>
          <table:table-cell office:value-type="string">
            <text:p>E. A. DA SILVA MARCENARIA LTDA</text:p>
          </table:table-cell>
          <table:table-cell office:value-type="string">
            <text:p>Confecção de móveis planejados para a Câmara Municipal de Ourilândia do Norte-Pará, conforme projeto básico e solicitação demanda da Secretaria Administrativa da Câmara Municipal.</text:p>
          </table:table-cell>
          <table:table-cell office:value-type="string">
            <text:p>R$ 55.151,00</text:p>
          </table:table-cell>
          <table:table-cell office:value-type="string">
            <text:p>08/10/2025 a 08/10/2026</text:p>
          </table:table-cell>
          <table:table-cell office:value-type="string">
            <text:p>Contrato original: https://portal.ourilandiadonorte.pa.leg.br/storage/licitacoes/2025/010/kDEN23UUItqzzNGWiMbKwpEF1rE7O9RDjp3o3HJL.pdf | Contrato original: https://portal.ourilandiadonorte.pa.leg.br/storage/licitacoes/2025/010/habilitacao/KG0tx6BygkltGSqXjqaIi8qpAtfD4DZiaR9JtEO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20/2025</text:p>
          </table:table-cell>
          <table:table-cell office:value-type="string">
            <text:p>CONTRATANTE, FR MARKETING E  COMUNICAÇÃO LTDA</text:p>
          </table:table-cell>
          <table:table-cell office:value-type="string">
            <text:p>Processo nº 006_2025_Licitação nº 001_2025_Concorrência_Contratação de Agencia de Publicidade</text:p>
          </table:table-cell>
          <table:table-cell office:value-type="string">
            <text:p>R$ 500.000,00</text:p>
          </table:table-cell>
          <table:table-cell office:value-type="string">
            <text:p>01/09/2025 a 25/09/2026</text:p>
          </table:table-cell>
          <table:table-cell office:value-type="string">
            <text:p>Contrato original: https://portal.ourilandiadonorte.pa.leg.br/storage/licitacoes/02025/006/zB8Pac9C9GzhsJQWxv0uf53sH1E4jnKkIzue887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5 a 31/08/2025</text:p>
          </table:table-cell>
          <table:table-cell office:value-type="string">
            <text:p>https://portal.ourilandiadonorte.pa.leg.br/verificar-certidao-nao-ocorrencia/69c19a15-fa74-407f-9f78-119696010db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5 a 31/07/2025</text:p>
          </table:table-cell>
          <table:table-cell office:value-type="string">
            <text:p>https://portal.ourilandiadonorte.pa.leg.br/verificar-certidao-nao-ocorrencia/458bdcc7-d40a-47ee-89b6-619df6cad7fe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8/2025</text:p>
          </table:table-cell>
          <table:table-cell office:value-type="string">
            <text:p>CH3 ELETRO E ELETRONICOS LTDA</text:p>
          </table:table-cell>
          <table:table-cell office:value-type="string">
            <text:p>Processo 007 - Pregão eletrônico n°: 003 aquisição de bens de climatização e refrigeração (ar condicionado e frigobar)</text:p>
          </table:table-cell>
          <table:table-cell office:value-type="string">
            <text:p>R$ 10.250,00</text:p>
          </table:table-cell>
          <table:table-cell office:value-type="string">
            <text:p>27/06/2025 a 31/12/2025</text:p>
          </table:table-cell>
          <table:table-cell office:value-type="string">
            <text:p>Contrato original: https://portal.ourilandiadonorte.pa.leg.br/storage/licitacoes/2025/007/2D5tSSFQZ4BEbYQEIWdjqLFM4b8Ti6ybVMvKEHfm.pdf | Contrato original: https://portal.ourilandiadonorte.pa.leg.br/storage/licitacoes/2025/007/habilitacao/XB9jbcMBB89FeIVBiADDjAVOXY9xrNjl4ZWtFdq8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5/2025</text:p>
          </table:table-cell>
          <table:table-cell office:value-type="string">
            <text:p>3S SECURITY TECNOLOGIA  SEGURANCA E SERVICOS LTDA</text:p>
          </table:table-cell>
          <table:table-cell office:value-type="string">
            <text:p>AQUISIÇÃO DE BENS PERMANENTES E DE CONSUMO DE TECNOLOGIA DA INFORMAÇÃO E COMUNICAÇÃO (TIC)</text:p>
          </table:table-cell>
          <table:table-cell office:value-type="string">
            <text:p>R$ 8.140,00</text:p>
          </table:table-cell>
          <table:table-cell office:value-type="string">
            <text:p>18/06/2025 a 18/06/2026</text:p>
          </table:table-cell>
          <table:table-cell office:value-type="string">
            <text:p>Contrato original: https://portal.ourilandiadonorte.pa.leg.br/storage/licitacoes/2025/005/YK2bY6AVnjrW56F6zwz39D76EUoYn4WqnyQ4USfZ.pdf | Contrato original: https://portal.ourilandiadonorte.pa.leg.br/storage/licitacoes/2025/005/GqyOFlAltBCaEsEjona46euEuHSJjRErW30HdSbH.pdf | Contrato original: https://portal.ourilandiadonorte.pa.leg.br/storage/licitacoes/2025/005/6pmKjdBA9K8IVIhVmS7w6AGqjDtB5v0kMX9egXtf.pdf | Contrato original: https://portal.ourilandiadonorte.pa.leg.br/storage/licitacoes/2025/005/cEBhfnykhq74NY4eM6DZ7aBzdBVPGPbVVA6RHmnS.pdf | Contrato original: https://portal.ourilandiadonorte.pa.leg.br/storage/licitacoes/2025/005/rUEWz4PNCKDJ7735JTMcD9gopb847b33MSH9OVg7.pdf | Contrato original: https://portal.ourilandiadonorte.pa.leg.br/storage/licitacoes/2025/005/wo6LbkSE5ufZRoSyEFTOf5vfELTbj0iIv3IrJjBF.pdf | Contrato original: https://portal.ourilandiadonorte.pa.leg.br/storage/licitacoes/2025/005/6C5bVkkGFFVKObRCYGjKuWCDe9AHxRlCOjzVPrH3.pdf | Contrato original: https://portal.ourilandiadonorte.pa.leg.br/storage/licitacoes/2025/005/UF9uThUDSHR3HZGVKe5TJAdKwVN35aFrEcyMu3yF.pdf | Contrato original: https://portal.ourilandiadonorte.pa.leg.br/storage/licitacoes/2025/005/ROsCoLu629l41c3BOMrKe6H2NLVhFM37qHPmJhWJ.pdf | Contrato original: https://portal.ourilandiadonorte.pa.leg.br/storage/licitacoes/2025/005/6SMEzvVsVfGir7Suyg4kcB3Om0OZNxKsf9qikfCz.pdf | Contrato original: https://portal.ourilandiadonorte.pa.leg.br/storage/licitacoes/2025/005/eRr1asODmaae43x0DTSLhVeWgFAH5aFU6zDeedU6.pdf | Contrato original: https://portal.ourilandiadonorte.pa.leg.br/storage/licitacoes/2025/005/cHqaAYMdymN5dLtdFUBioXO4tnQAVLZI2O5B0gp7.pdf | Contrato original: https://portal.ourilandiadonorte.pa.leg.br/storage/licitacoes/2025/005/rECoVCN14wrz1Ve2QDuxPoPPGdOGBJJ92mLbLjiu.pdf | Contrato original: https://portal.ourilandiadonorte.pa.leg.br/storage/licitacoes/2025/005/mFDGlbPT0BPXqkX7sE9FS8U4yfqcHuTGtzdrBJGe.pdf | Contrato original: https://portal.ourilandiadonorte.pa.leg.br/storage/licitacoes/2025/005/habilitacao/8XiuvlmroS2cgrKXPOTHu5g7BssQBJV737BGVm8n.pdf | Contrato original: https://portal.ourilandiadonorte.pa.leg.br/storage/licitacoes/2025/005/habilitacao/hTnPd0ZFcI2Nt9EKl5s9E8P28ROjTXGIm7VyBexN.pdf | Contrato original: https://portal.ourilandiadonorte.pa.leg.br/storage/licitacoes/2025/005/habilitacao/hh02EyIF7j23hz6xX9OrTw7rYepGgKRJNxX07o01.pdf | Contrato original: https://portal.ourilandiadonorte.pa.leg.br/storage/licitacoes/2025/005/habilitacao/3I8E0DncH4WAwfH26qMUiPVA7lh4hPw4fPg825Rj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5 a 31/05/2025</text:p>
          </table:table-cell>
          <table:table-cell office:value-type="string">
            <text:p>https://portal.ourilandiadonorte.pa.leg.br/verificar-certidao-nao-ocorrencia/22f8145f-5423-49da-9342-e108a3907ada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5 a 30/04/2025</text:p>
          </table:table-cell>
          <table:table-cell office:value-type="string">
            <text:p>https://portal.ourilandiadonorte.pa.leg.br/verificar-certidao-nao-ocorrencia/3a69c890-2235-4323-a1e9-0cbc742cce47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O objeto do presente instrumento é a contratação de empresa especializada para
prestação de serviços continuados de manutenção preventiva e corretiva em
bebedouros, refrigeradores horizontal/vertical, aparelhos de ar-condicionado e
freezers, com serviços sob demanda de instalação e remanejamento, com
fornecimento de mão de obra, materiais e equipamentos necessários para execução
dos serviços, para atender as demandas da Câmara Municipal de Ourilândia do
Norte, nas condições estabelecidas no Termo de Referência</text:p>
          </table:table-cell>
          <table:table-cell office:value-type="string">
            <text:p>R$ 25.347,51</text:p>
          </table:table-cell>
          <table:table-cell office:value-type="string">
            <text:p>21/03/2025 a 21/03/2026</text:p>
          </table:table-cell>
          <table:table-cell office:value-type="string">
            <text:p>Contrato original: https://portal.ourilandiadonorte.pa.leg.br/storage/contratos/afPG79MVMuqT8lpxeqVFnzeqQVpTZ3a25Za0Pc6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5-00032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5 a 28/02/2025</text:p>
          </table:table-cell>
          <table:table-cell office:value-type="string">
            <text:p>https://portal.ourilandiadonorte.pa.leg.br/verificar-certidao-nao-ocorrencia/0603d810-23f5-4d2a-8841-8a0e14feb159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Prestação de serviços de assessoria e consultoria jurídica especializada à Câmara Municipal de Ourilândia do Norte</text:p>
          </table:table-cell>
          <table:table-cell office:value-type="string">
            <text:p>R$ 360.000,00</text:p>
          </table:table-cell>
          <table:table-cell office:value-type="string">
            <text:p>17/01/2025 a 31/12/2025</text:p>
          </table:table-cell>
          <table:table-cell office:value-type="string">
            <text:p>Contrato original: https://portal.ourilandiadonorte.pa.leg.br/storage/licitacoes/2025/002/2025/vuYFDce9PyYiRFybXAZiqoOeAsS1smyKA0Nz7ti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1/2025</text:p>
          </table:table-cell>
          <table:table-cell office:value-type="string">
            <text:p>UNIQUE – ESCRITÓRIOS CONTÁBEIS LTDA</text:p>
          </table:table-cell>
          <table:table-cell office:value-type="string">
            <text:p>Prestação pela contratada, de serviços técnicos especializados de assessoria e consultoria contábil, Gestão de Tesouraria e Recursos Humanos, objetivando a contabilização da execução orçamentária, patrimonial e financeira, de acordo com normas e princípios contábeis 
vigentes, à Unidade Gestora Câmara Municipal de Ourilândia do Norte</text:p>
          </table:table-cell>
          <table:table-cell office:value-type="string">
            <text:p>R$ 390.000,00</text:p>
          </table:table-cell>
          <table:table-cell office:value-type="string">
            <text:p>17/01/2025 a 17/01/2026</text:p>
          </table:table-cell>
          <table:table-cell office:value-type="string">
            <text:p>Contrato original: https://portal.ourilandiadonorte.pa.leg.br/storage/contratos/6LAGPG5lCS3TZemirhToeZ0f8l6F5VA42ieyHbXT.pdf | Contrato original: https://portal.ourilandiadonorte.pa.leg.br/storage/licitacoes/2025/001/2025/wykt0Hdpw63xYS6h8AAkQPGzbBQciSnOPZIKKNXa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4 a 31/12/2024</text:p>
          </table:table-cell>
          <table:table-cell office:value-type="string">
            <text:p>https://portal.ourilandiadonorte.pa.leg.br/verificar-certidao-nao-ocorrencia/2eb7e3e0-4d40-484b-baef-a1d7b2824185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4 a 30/11/2024</text:p>
          </table:table-cell>
          <table:table-cell office:value-type="string">
            <text:p>https://portal.ourilandiadonorte.pa.leg.br/verificar-certidao-nao-ocorrencia/5be85771-6167-4dc6-a0d5-0a1ab6d0aa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0/2024 a 31/10/2024</text:p>
          </table:table-cell>
          <table:table-cell office:value-type="string">
            <text:p>https://portal.ourilandiadonorte.pa.leg.br/verificar-certidao-nao-ocorrencia/a70daa4b-d084-4dc8-bbb8-cca383007e7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4 a 30/09/2024</text:p>
          </table:table-cell>
          <table:table-cell office:value-type="string">
            <text:p>https://portal.ourilandiadonorte.pa.leg.br/verificar-certidao-nao-ocorrencia/0309b4c1-5899-444a-b059-4189c12c53a4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4 a 31/08/2024</text:p>
          </table:table-cell>
          <table:table-cell office:value-type="string">
            <text:p>https://portal.ourilandiadonorte.pa.leg.br/verificar-certidao-nao-ocorrencia/0da65363-e656-44c0-845e-04008f8065f9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4 a 31/07/2024</text:p>
          </table:table-cell>
          <table:table-cell office:value-type="string">
            <text:p>https://portal.ourilandiadonorte.pa.leg.br/verificar-certidao-nao-ocorrencia/46a1d02b-f342-4862-a7c6-cc9727abdf26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4</text:p>
          </table:table-cell>
          <table:table-cell office:value-type="string">
            <text:p>RODA BRASIL  COMÉRCIO E SERVIÇOS LTDA. ENDEREÇO</text:p>
          </table:table-cell>
          <table:table-cell office:value-type="string">
            <text:p>AQUISIÇÃO DE VEÍCULOS PARA USO OFICIAL.</text:p>
          </table:table-cell>
          <table:table-cell office:value-type="string">
            <text:p>R$ 463.400,00</text:p>
          </table:table-cell>
          <table:table-cell office:value-type="string">
            <text:p>04/06/2024 a 01/09/2024</text:p>
          </table:table-cell>
          <table:table-cell office:value-type="string">
            <text:p>Contrato original: https://portal.ourilandiadonorte.pa.leg.br/storage/licitacoes/2026/004/zvlzuyWTmTG1nw1gQoqblXWt2a0c17pcOyBaJMpZ.pdf | Contrato original: https://portal.ourilandiadonorte.pa.leg.br/storage/licitacoes/2026/004/4MvkvbTHNPBHdKEqf6x9Ff19tsGMRFIkcZtkBPiZ.pdf | Contrato original: https://portal.ourilandiadonorte.pa.leg.br/storage/licitacoes/2026/004/habilitacao/sKWTx3Tlrnj6f8PaWATv7vYZiof9sA6xEX5lXaWC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4 a 31/05/2024</text:p>
          </table:table-cell>
          <table:table-cell office:value-type="string">
            <text:p>https://portal.ourilandiadonorte.pa.leg.br/verificar-certidao-nao-ocorrencia/dcc854c8-c83f-4c76-999d-2f96d70325d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7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4 a 30/04/2024</text:p>
          </table:table-cell>
          <table:table-cell office:value-type="string">
            <text:p>https://portal.ourilandiadonorte.pa.leg.br/verificar-certidao-nao-ocorrencia/937b2c0c-7480-4579-b917-592447e9e01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3/2024 a 31/03/2024</text:p>
          </table:table-cell>
          <table:table-cell office:value-type="string">
            <text:p>https://portal.ourilandiadonorte.pa.leg.br/verificar-certidao-nao-ocorrencia/493e4357-fdd8-41bd-944e-9ef222364b1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8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2/2024 a 29/02/2024</text:p>
          </table:table-cell>
          <table:table-cell office:value-type="string">
            <text:p>https://portal.ourilandiadonorte.pa.leg.br/verificar-certidao-nao-ocorrencia/ed4b1342-7048-4057-9fa8-ac31671b360b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4-000267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4 a 31/01/2024</text:p>
          </table:table-cell>
          <table:table-cell office:value-type="string">
            <text:p>https://portal.ourilandiadonorte.pa.leg.br/verificar-certidao-nao-ocorrencia/38cfd024-c82c-4535-966a-fc5cdff578d2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6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2/2023 a 31/12/2023</text:p>
          </table:table-cell>
          <table:table-cell office:value-type="string">
            <text:p>https://portal.ourilandiadonorte.pa.leg.br/verificar-certidao-nao-ocorrencia/741c5984-768d-4442-965b-93e8ea4e17fe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5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11/2023 a 30/11/2023</text:p>
          </table:table-cell>
          <table:table-cell office:value-type="string">
            <text:p>https://portal.ourilandiadonorte.pa.leg.br/verificar-certidao-nao-ocorrencia/d21488f6-6153-46f3-9296-c40c75c64828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8/JqK1UJnTk8jTZn7gEuXYAYMBQBOCBDtTxrECoQt8.pdf | Contrato original: https://portal.ourilandiadonorte.pa.leg.br/storage/licitacoes/2023/008/uQoaQ6ZdhwU6oCAhInB6GyKYqInSME5PFbTh0v81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SERVIÇOS-ME/ENGEPAR CONSTRUTORA E SERVIÇOS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contratos/CmCR3v7VRStlkA2UF675YTpSQdJBY7JxCnbff8a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8/2023</text:p>
          </table:table-cell>
          <table:table-cell office:value-type="string">
            <text:p>N. G. DE ARAUJO CONSTRUTORA E  SERVIÇOS-ME/ENGEPAR CONSTRUTORA E SERVIÇOS,</text:p>
          </table:table-cell>
          <table:table-cell office:value-type="string">
            <text:p>CONTRATAÇÃO DE EMPRESA DO RAMO DA CONSTRUÇÃO CIVIL, PARA EXECUÇÃO DE OBRA DE REFORMA DO PRÉDIO SEDE DA CAMARA MUNICIPAL DE OURILANDIA DO NORTE, DE ACORDO O PROJETO BÁSICO DE ENGENHARIA E PROPOSTA COMERCIAL ADJUDICADA NA TOMADA DE PREÇOS.</text:p>
          </table:table-cell>
          <table:table-cell office:value-type="string">
            <text:p>R$ 144.805,18</text:p>
          </table:table-cell>
          <table:table-cell office:value-type="string">
            <text:p>24/10/2023 a 31/12/2023</text:p>
          </table:table-cell>
          <table:table-cell office:value-type="string">
            <text:p>Contrato original: https://portal.ourilandiadonorte.pa.leg.br/storage/licitacoes/2023/001/gIGUTgeZsOS4azVMtOHUdAQQHSxJ69LYv3994V3T.pdf | Contrato original: https://portal.ourilandiadonorte.pa.leg.br/storage/licitacoes/2023/001/habilitacao/7W3Zk3CibpG5pwH7ebIMPKpMd9BeiCAxUkOCw9yP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4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9/2023 a 30/09/2023</text:p>
          </table:table-cell>
          <table:table-cell office:value-type="string">
            <text:p>https://portal.ourilandiadonorte.pa.leg.br/verificar-certidao-nao-ocorrencia/541dad63-73d0-4614-86e9-3ead1dab1eb1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3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8/2023 a 31/08/2023</text:p>
          </table:table-cell>
          <table:table-cell office:value-type="string">
            <text:p>https://portal.ourilandiadonorte.pa.leg.br/verificar-certidao-nao-ocorrencia/7bee74b9-1d7d-4d38-8672-c584a25c9367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2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7/2023 a 31/07/2023</text:p>
          </table:table-cell>
          <table:table-cell office:value-type="string">
            <text:p>https://portal.ourilandiadonorte.pa.leg.br/verificar-certidao-nao-ocorrencia/7710a22b-b2ff-49a0-a93a-b731974f90e4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3</text:p>
          </table:table-cell>
          <table:table-cell office:value-type="string">
            <text:p>PONTO INFO COMERCIO E SERVICOS DE  INFORMATICA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9.090,00</text:p>
          </table:table-cell>
          <table:table-cell office:value-type="string">
            <text:p>15/06/2023 a 15/09/2023</text:p>
          </table:table-cell>
          <table:table-cell office:value-type="string">
            <text:p>Contrato original: https://portal.ourilandiadonorte.pa.leg.br/storage/licitacoes/2023/004/iDhLnm18XiVEdZsCIOkUVieNywqHE1KqLd33mctO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1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5/2023 a 31/05/2023</text:p>
          </table:table-cell>
          <table:table-cell office:value-type="string">
            <text:p>https://portal.ourilandiadonorte.pa.leg.br/verificar-certidao-nao-ocorrencia/5e63fc22-8c86-4925-b9b6-426cdb8a7180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60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4/2023 a 30/04/2023</text:p>
          </table:table-cell>
          <table:table-cell office:value-type="string">
            <text:p>https://portal.ourilandiadonorte.pa.leg.br/verificar-certidao-nao-ocorrencia/5bb66e8c-4089-4523-8493-b316ca8aa215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3</text:p>
          </table:table-cell>
          <table:table-cell office:value-type="string">
            <text:p>I. DE ALMEIDA B. DIAS LTDA</text:p>
          </table:table-cell>
          <table:table-cell office:value-type="string">
            <text:p>Aquisição de PRODUTOS LIMPEZA, HIGIENE E GENEROS
ALIMENTÍCIOS, COPA, COZINHA E OUTROS, conforme condições especificadas nas cláusulas seguintes e no anexo I deste contrato.</text:p>
          </table:table-cell>
          <table:table-cell office:value-type="string">
            <text:p>R$ 31.229,18</text:p>
          </table:table-cell>
          <table:table-cell office:value-type="string">
            <text:p>20/03/2023 a 31/12/2023</text:p>
          </table:table-cell>
          <table:table-cell office:value-type="string">
            <text:p>Contrato original: https://portal.ourilandiadonorte.pa.leg.br/storage/licitacoes/2021/002/ivJGbnv1u9A9pX9bizMXgEyDPQsSRGo8QXvW4umB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3</text:p>
          </table:table-cell>
          <table:table-cell office:value-type="string">
            <text:p>POSTO ÁGUIA 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83.800,00</text:p>
          </table:table-cell>
          <table:table-cell office:value-type="string">
            <text:p>16/02/2023 a 31/12/2023</text:p>
          </table:table-cell>
          <table:table-cell office:value-type="string">
            <text:p>Contrato original: https://portal.ourilandiadonorte.pa.leg.br/storage/licitacoes/2023/001/Yeweqg9Zm6p6Jwo8vHZwgeVjKgUBjvoXLWnwK04G.pdf</text:p>
          </table:table-cell>
        </table:table-row>
        <table:table-row>
          <table:table-cell office:value-type="string">
            <text:p>Certidão de não ocorrência</text:p>
          </table:table-cell>
          <table:table-cell office:value-type="string">
            <text:p>CMON-CERT-CONT-2023-000259</text:p>
          </table:table-cell>
          <table:table-cell office:value-type="string">
            <text:p>Câmara Municipal de Ourilândia do Norte</text:p>
          </table:table-cell>
          <table:table-cell office:value-type="string">
            <text:p>Não houve celebração de novo contrato nem formalização de termo aditivo no período certificado.</text:p>
          </table:table-cell>
          <table:table-cell office:value-type="string">
            <text:p>Não se aplica</text:p>
          </table:table-cell>
          <table:table-cell office:value-type="string">
            <text:p>01/01/2023 a 31/01/2023</text:p>
          </table:table-cell>
          <table:table-cell office:value-type="string">
            <text:p>https://portal.ourilandiadonorte.pa.leg.br/verificar-certidao-nao-ocorrencia/37b5185c-52bb-457a-8407-edcc70ddd2eb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2</text:p>
          </table:table-cell>
          <table:table-cell office:value-type="string">
            <text:p>NB AUTOMÓVEIS E PEÇAS LTDA</text:p>
          </table:table-cell>
          <table:table-cell office:value-type="string">
            <text:p>Aquisição de um veiculo conforme termos e condições constantes no Termo de Referência.</text:p>
          </table:table-cell>
          <table:table-cell office:value-type="string">
            <text:p>R$ 116.900,00</text:p>
          </table:table-cell>
          <table:table-cell office:value-type="string">
            <text:p>13/12/2022 a 31/12/2022</text:p>
          </table:table-cell>
          <table:table-cell office:value-type="string">
            <text:p>Contrato original: https://portal.ourilandiadonorte.pa.leg.br/storage/licitacoes/2022/004/AqbIsoxmPhXZcelyXEoV9pv7Owlwz0tMWF7WtC3t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11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.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licitacoes/2022/007/zWQip1Jurj74WiKJ5OLkny4LiA7bD1nC0Wlp7l2X.pdf | Contrato original: https://portal.ourilandiadonorte.pa.leg.br/storage/licitacoes/2022/007/FKwFiFWx7NLjQswgmGjANRIcBbpVbN7IIJpDnGnw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VALE COMERCIO DE MOTOS LTDA</text:p>
          </table:table-cell>
          <table:table-cell office:value-type="string">
            <text:p>Aquisição de um veiculo conforme termos e condições constantes no Termo de Referência</text:p>
          </table:table-cell>
          <table:table-cell office:value-type="string">
            <text:p>R$ 46.000,00</text:p>
          </table:table-cell>
          <table:table-cell office:value-type="string">
            <text:p>07/12/2022 a 31/12/2022</text:p>
          </table:table-cell>
          <table:table-cell office:value-type="string">
            <text:p>Contrato original: https://portal.ourilandiadonorte.pa.leg.br/storage/contratos/q6zaNryU5Y1BnjBulXYPaULW0SDRKm0aMC8TpecJ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10/2022</text:p>
          </table:table-cell>
          <table:table-cell office:value-type="string">
            <text:p>R. DE C. G. DA SILVA ENERGIA SOLAR EIRELI,</text:p>
          </table:table-cell>
          <table:table-cell office:value-type="string">
            <text:p>CONTRATAÇÃO DE EMPRESA ESPECIALIZADA OBJETIVANDO A PRESTAÇÃO DE SERVIÇOS PARA A INSTALAÇÃO DA USINA  OTOVOLTAICA DE MICROGERAÇÃO NO PRÉDIO SEDE 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02</text:p>
          </table:table-cell>
          <table:table-cell office:value-type="string">
            <text:p>Contrato original: https://portal.ourilandiadonorte.pa.leg.br/storage/licitacoes/2022/006/IvudwStCPQPoHFW3r12H7axCIIBBXsMYN1lK0jZs.pdf | Contrato original: https://portal.ourilandiadonorte.pa.leg.br/storage/licitacoes/2022/006/p7ckC8ToQ0ROZA8ldINfAsEK6nuudppBoqqSn7ws.pdf | Termo aditivo: https://portal.ourilandiadonorte.pa.leg.br/storage/licitacoes/2022/006/P4F7Dc9F34WIPkei7qeBLwoHYEBGbjllvfOdMLCA.pdf | Termo aditivo: https://portal.ourilandiadonorte.pa.leg.br/storage/licitacoes/2022/006/CCYridJ6gpwM1FRlbhLId5STkzIOcl6GjAThHOkt.pdf | Contrato original: https://portal.ourilandiadonorte.pa.leg.br/storage/licitacoes/2022/006/kANIhAELuttreHi1BIt9sw9WtVYssKnyrZ3DsZAh.pdf | Termo aditivo: https://portal.ourilandiadonorte.pa.leg.br/storage/licitacoes/2022/006/iTRchk3SAu5dAlAw8XHYYlZ0CKiZ91ks4M9XDfMe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Contrato original: https://portal.ourilandiadonorte.pa.leg.br/storage/contratos/NL3Lg76wErc2Np42cqgp73kAYWTfjExqzlhUJsMg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7/2022</text:p>
          </table:table-cell>
          <table:table-cell office:value-type="string">
            <text:p>LEIVYDEANE DE ALMEIDA BARBOSA DANTAS,MEI</text:p>
          </table:table-cell>
          <table:table-cell office:value-type="string">
            <text:p>FORNECIMENTO DE BENS PERMANENTES E DE CONSUMO DE INFORMÁTICA</text:p>
          </table:table-cell>
          <table:table-cell office:value-type="string">
            <text:p>R$ 1.368,00</text:p>
          </table:table-cell>
          <table:table-cell office:value-type="string">
            <text:p>11/11/2022 a 31/12/2022</text:p>
          </table:table-cell>
          <table:table-cell office:value-type="string">
            <text:p>Contrato original: https://portal.ourilandiadonorte.pa.leg.br/storage/contratos/J03S1Th59bm7933opTpaHsNYCDYyowfIXkcauluP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9/2022</text:p>
          </table:table-cell>
          <table:table-cell office:value-type="string">
            <text:p>TJ COMERCIO DE PRODUTOS EIRELI</text:p>
          </table:table-cell>
          <table:table-cell office:value-type="string">
            <text:p>FORNECIMENTO DE BENS PERMANENTES E DE CONSUMO DE INFORMÁTICA.</text:p>
          </table:table-cell>
          <table:table-cell office:value-type="string">
            <text:p>R$ 7.032,00</text:p>
          </table:table-cell>
          <table:table-cell office:value-type="string">
            <text:p>10/11/2022 a 31/12/2022</text:p>
          </table:table-cell>
          <table:table-cell office:value-type="string">
            <text:p>Contrato original: https://portal.ourilandiadonorte.pa.leg.br/storage/licitacoes/2022/005/2X1kUwnn0Ac2kU3qmQPoIndzlsYK2MiH69OWBS3U.pdf | Contrato original: https://portal.ourilandiadonorte.pa.leg.br/storage/licitacoes/2022/005/UvvqlKqTryG2wchnQA1zo0nm3BilBJEqpP1nDvby.pdf | Contrato original: https://portal.ourilandiadonorte.pa.leg.br/storage/licitacoes/2022/005/idpJ3iZVdQApJQbIzTYZHtvHD5unkKZuu7kXY1w7.pdf | Contrato original: https://portal.ourilandiadonorte.pa.leg.br/storage/licitacoes/2022/005/Mts3qRy55QBxWf7RAwwXrIxzbzIqUAxSseYIaiEv.pdf | Contrato original: https://portal.ourilandiadonorte.pa.leg.br/storage/licitacoes/2022/005/pVhKFIk9EwXo0HsQCiulNvwU4uvRBmSlRHO2yXpU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2</text:p>
          </table:table-cell>
          <table:table-cell office:value-type="string">
            <text:p>POSTO ÁGUIA EIRELI</text:p>
          </table:table-cell>
          <table:table-cell office:value-type="string">
            <text:p>Fornecimento fracionado de combustíveis, conforme termos e condições constantes no Termo de Referência.</text:p>
          </table:table-cell>
          <table:table-cell office:value-type="string">
            <text:p>R$ 101.710,00</text:p>
          </table:table-cell>
          <table:table-cell office:value-type="string">
            <text:p>17/05/2022 a 31/12/2022</text:p>
          </table:table-cell>
          <table:table-cell office:value-type="string">
            <text:p>Contrato original: https://portal.ourilandiadonorte.pa.leg.br/storage/licitacoes/2022/001/g1Br1TdWD14oRTSpGmEzsBvGpQh2PdozKDCEOprU.pdf | Contrato original: https://portal.ourilandiadonorte.pa.leg.br/storage/licitacoes/2022/001/ieXh365LUcSJCCkQno7kwZ2Wq228nCWateHBrPnP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1/</text:p>
          </table:table-cell>
          <table:table-cell office:value-type="string">
            <text:p>MARCOVEL VEÍCULOS COMÉRCIO LTDA</text:p>
          </table:table-cell>
          <table:table-cell office:value-type="string">
            <text:p>AQUISIÇÃO DE VEICULO UTILITARIO, CAMINHONETA, MITSUBISHI.</text:p>
          </table:table-cell>
          <table:table-cell office:value-type="string">
            <text:p>R$ 206.000,00</text:p>
          </table:table-cell>
          <table:table-cell office:value-type="string">
            <text:p>07/04/2021 a 07/02/2022</text:p>
          </table:table-cell>
          <table:table-cell office:value-type="string">
            <text:p>Contrato original: https://portal.ourilandiadonorte.pa.leg.br/storage/licitacoes/2021/004/XupPFKbh53rWOrPKYP0PWnni0KtssR25EbE4LOUt.pdf | Contrato original: https://portal.ourilandiadonorte.pa.leg.br/storage/licitacoes/2021/004/LwDseEGhBYqWL82nxOn2MDLSOK66GAs1Ln3K8ZqL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1</text:p>
          </table:table-cell>
          <table:table-cell office:value-type="string">
            <text:p>BATISTA E MILHOMEM LTDA - ME</text:p>
          </table:table-cell>
          <table:table-cell office:value-type="string">
            <text:p>FORNECIMENTO EQUIPAMENTOS, PRODUTOS E SUPRIMENTOS DE INFORMATICA.</text:p>
          </table:table-cell>
          <table:table-cell office:value-type="string">
            <text:p>R$ 23.325,00</text:p>
          </table:table-cell>
          <table:table-cell office:value-type="string">
            <text:p>não informada a não informada</text:p>
          </table:table-cell>
          <table:table-cell office:value-type="string">
            <text:p>Contrato original: https://portal.ourilandiadonorte.pa.leg.br/storage/licitacoes/2023/003/habilitacao/ijYweenxwSxwj5JQkFTAJvwlhHeLUUWOcJOzIl0K.pdf | Contrato original: https://portal.ourilandiadonorte.pa.leg.br/storage/licitacoes/2023/003/habilitacao/OyGUJtmpDkuy0Kn4SRJ9RGWVLjFx6XWQMV9qP4hS.pdf | Contrato original: https://portal.ourilandiadonorte.pa.leg.br/storage/licitacoes/2023/003/habilitacao/hGyspzfS6cxOtcUnZ3zQKmMm7y62lk17or20TfAo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1</text:p>
          </table:table-cell>
          <table:table-cell office:value-type="string">
            <text:p>BATISTA E MILHOMEM LTDA - ME</text:p>
          </table:table-cell>
          <table:table-cell office:value-type="string">
            <text:p>FORNECIMENTO EQUIPAMENTOS, PRODUTOS E SUPRIMENTOS DE INFORMATICA.</text:p>
          </table:table-cell>
          <table:table-cell office:value-type="string">
            <text:p>R$ 23.325,00</text:p>
          </table:table-cell>
          <table:table-cell office:value-type="string">
            <text:p>23/03/2021 a 31/12/2021</text:p>
          </table:table-cell>
          <table:table-cell office:value-type="string">
            <text:p>Contrato original: https://portal.ourilandiadonorte.pa.leg.br/storage/licitacoes/2021/003/xJslXzUKrEgj4dEdbpdD6plsENNsdkVDBiJIK5iA.pdf | Contrato original: https://portal.ourilandiadonorte.pa.leg.br/storage/licitacoes/2021/003/uGEYWeCsiJ89F5K4Dsy7wyQRlQOn3YKpqAoLIPPU.pdf | Contrato original: https://portal.ourilandiadonorte.pa.leg.br/storage/licitacoes/2021/003/AdpGRLxc9J9R5hPRrPkryoLuvzR1BG8l0VPqu7KY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3/2021</text:p>
          </table:table-cell>
          <table:table-cell office:value-type="string">
            <text:p>SUPERMERCADO NORTE SUL LTDA</text:p>
          </table:table-cell>
          <table:table-cell office:value-type="string">
            <text:p>PRODUTOS LIMPEZA, HIGIENE E GENEROS ALIMENTÍCIOS, COPA, COZINHA E OUTROS.</text:p>
          </table:table-cell>
          <table:table-cell office:value-type="string">
            <text:p>R$ 45.974,66</text:p>
          </table:table-cell>
          <table:table-cell office:value-type="string">
            <text:p>01/03/2021 a 31/12/2021</text:p>
          </table:table-cell>
          <table:table-cell office:value-type="string">
            <text:p>Contrato original: https://portal.ourilandiadonorte.pa.leg.br/storage/licitacoes/2021/002/2EmANXOfqKPJ8opzFjGsVbUDhW8KF4zRe8YBuSiW.pdf | Contrato original: https://portal.ourilandiadonorte.pa.leg.br/storage/licitacoes/2021/002/0b1mkGFQ2ZGPhfcSszxoyfcxK4vFNGDG26hXmdDC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1/</text:p>
          </table:table-cell>
          <table:table-cell office:value-type="string">
            <text:p>POSTO ÁGUIA EIRELI</text:p>
          </table:table-cell>
          <table:table-cell office:value-type="string">
            <text:p>AQUISIÇÃO DE COMBUSTÍVEIS (GASOLINA COMUM E DIESEL S-10).</text:p>
          </table:table-cell>
          <table:table-cell office:value-type="string">
            <text:p>R$ 210.900,00</text:p>
          </table:table-cell>
          <table:table-cell office:value-type="string">
            <text:p>18/02/2021 a 31/12/2021</text:p>
          </table:table-cell>
          <table:table-cell office:value-type="string">
            <text:p>Contrato original: https://portal.ourilandiadonorte.pa.leg.br/storage/licitacoes/2021/001/2021/5BPw8WSNb4UHhZZhrtwArp8EAYobTz2Vp3vIb6BL.pdf | Termo aditivo: https://portal.ourilandiadonorte.pa.leg.br/storage/licitacoes/2021/001/2021/Y2t5Y2hqsx8AVWvcXPqWOTmzbNLAadB8Pn5I9aOZ.pdf</text:p>
          </table:table-cell>
        </table:table-row>
      </table:table>
      <text:p>Hash de Integridade: 427a0dba919423dd5b23d00ffe5fa21f989e913da8f5b09286c4debfaeffccca</text:p>
    </office:text>
  </office:body>
</office:document-content>
</file>