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7/08/2026 22:53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1/</text:p>
          </table:table-cell>
          <table:table-cell office:value-type="string">
            <text:p>MARCOVEL VEÍCULOS COMÉRCIO LTDA</text:p>
          </table:table-cell>
          <table:table-cell office:value-type="string">
            <text:p>AQUISIÇÃO DE VEICULO UTILITARIO, CAMINHONETA, MITSUBISHI.</text:p>
          </table:table-cell>
          <table:table-cell office:value-type="string">
            <text:p>R$ 206.000,00</text:p>
          </table:table-cell>
          <table:table-cell office:value-type="string">
            <text:p>07/04/2021 a 07/02/2022</text:p>
          </table:table-cell>
          <table:table-cell office:value-type="string">
            <text:p>Contrato original: https://portal.ourilandiadonorte.pa.leg.br/storage/licitacoes/2021/004/XupPFKbh53rWOrPKYP0PWnni0KtssR25EbE4LOUt.pdf | Contrato original: https://portal.ourilandiadonorte.pa.leg.br/storage/licitacoes/2021/004/LwDseEGhBYqWL82nxOn2MDLSOK66GAs1Ln3K8ZqL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1</text:p>
          </table:table-cell>
          <table:table-cell office:value-type="string">
            <text:p>BATISTA E MILHOMEM LTDA - ME</text:p>
          </table:table-cell>
          <table:table-cell office:value-type="string">
            <text:p>FORNECIMENTO EQUIPAMENTOS, PRODUTOS E SUPRIMENTOS DE INFORMATICA.</text:p>
          </table:table-cell>
          <table:table-cell office:value-type="string">
            <text:p>R$ 23.325,00</text:p>
          </table:table-cell>
          <table:table-cell office:value-type="string">
            <text:p>23/03/2021 a 31/12/2021</text:p>
          </table:table-cell>
          <table:table-cell office:value-type="string">
            <text:p>Contrato original: https://portal.ourilandiadonorte.pa.leg.br/storage/licitacoes/2021/003/xJslXzUKrEgj4dEdbpdD6plsENNsdkVDBiJIK5iA.pdf | Contrato original: https://portal.ourilandiadonorte.pa.leg.br/storage/licitacoes/2021/003/uGEYWeCsiJ89F5K4Dsy7wyQRlQOn3YKpqAoLIPPU.pdf | Contrato original: https://portal.ourilandiadonorte.pa.leg.br/storage/licitacoes/2021/003/AdpGRLxc9J9R5hPRrPkryoLuvzR1BG8l0VPqu7KY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1</text:p>
          </table:table-cell>
          <table:table-cell office:value-type="string">
            <text:p>SUPERMERCADO NORTE SUL LTDA</text:p>
          </table:table-cell>
          <table:table-cell office:value-type="string">
            <text:p>PRODUTOS LIMPEZA, HIGIENE E GENEROS ALIMENTÍCIOS, COPA, COZINHA E OUTROS.</text:p>
          </table:table-cell>
          <table:table-cell office:value-type="string">
            <text:p>R$ 45.974,66</text:p>
          </table:table-cell>
          <table:table-cell office:value-type="string">
            <text:p>01/03/2021 a 31/12/2021</text:p>
          </table:table-cell>
          <table:table-cell office:value-type="string">
            <text:p>Contrato original: https://portal.ourilandiadonorte.pa.leg.br/storage/licitacoes/2021/002/2EmANXOfqKPJ8opzFjGsVbUDhW8KF4zRe8YBuSiW.pdf | Contrato original: https://portal.ourilandiadonorte.pa.leg.br/storage/licitacoes/2021/002/0b1mkGFQ2ZGPhfcSszxoyfcxK4vFNGDG26hXmdDC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1/</text:p>
          </table:table-cell>
          <table:table-cell office:value-type="string">
            <text:p>POSTO ÁGUIA EIRELI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210.900,00</text:p>
          </table:table-cell>
          <table:table-cell office:value-type="string">
            <text:p>18/02/2021 a 31/12/2021</text:p>
          </table:table-cell>
          <table:table-cell office:value-type="string">
            <text:p>Contrato original: https://portal.ourilandiadonorte.pa.leg.br/storage/licitacoes/2021/001/2021/5BPw8WSNb4UHhZZhrtwArp8EAYobTz2Vp3vIb6BL.pdf | Termo aditivo: https://portal.ourilandiadonorte.pa.leg.br/storage/licitacoes/2021/001/2021/Y2t5Y2hqsx8AVWvcXPqWOTmzbNLAadB8Pn5I9aOZ.pdf</text:p>
          </table:table-cell>
        </table:table-row>
      </table:table>
      <text:p>Hash de Integridade: 8307e5d88b23f3b7b635f5fbc6389187d84784604426499774383b0a76b01077</text:p>
    </office:text>
  </office:body>
</office:document-content>
</file>