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9:13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</table:table>
      <text:p>Hash de Integridade: 6f3921733c626b4fafee24db30f676e1725d3438b61d6f52e53a317747e0d43c</text:p>
    </office:text>
  </office:body>
</office:document-content>
</file>