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7/08/2026 22:53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2</text:p>
          </table:table-cell>
          <table:table-cell office:value-type="string">
            <text:p>NB AUTOMÓVEIS E PEÇAS LTDA</text:p>
          </table:table-cell>
          <table:table-cell office:value-type="string">
            <text:p>Aquisição de um veiculo conforme termos e condições constantes no Termo de Referência.</text:p>
          </table:table-cell>
          <table:table-cell office:value-type="string">
            <text:p>R$ 116.900,00</text:p>
          </table:table-cell>
          <table:table-cell office:value-type="string">
            <text:p>13/12/2022 a 31/12/2022</text:p>
          </table:table-cell>
          <table:table-cell office:value-type="string">
            <text:p>Contrato original: https://portal.ourilandiadonorte.pa.leg.br/storage/licitacoes/2022/004/AqbIsoxmPhXZcelyXEoV9pv7Owlwz0tMWF7WtC3t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11/2022</text:p>
          </table:table-cell>
          <table:table-cell office:value-type="string">
            <text:p>VALE COMERCIO DE MOTOS LTDA</text:p>
          </table:table-cell>
          <table:table-cell office:value-type="string">
            <text:p>Aquisição de um veiculo conforme termos e condições constantes no Termo de Referência.</text:p>
          </table:table-cell>
          <table:table-cell office:value-type="string">
            <text:p>R$ 46.000,00</text:p>
          </table:table-cell>
          <table:table-cell office:value-type="string">
            <text:p>07/12/2022 a 31/12/2022</text:p>
          </table:table-cell>
          <table:table-cell office:value-type="string">
            <text:p>Contrato original: https://portal.ourilandiadonorte.pa.leg.br/storage/licitacoes/2022/007/zWQip1Jurj74WiKJ5OLkny4LiA7bD1nC0Wlp7l2X.pdf | Contrato original: https://portal.ourilandiadonorte.pa.leg.br/storage/licitacoes/2022/007/FKwFiFWx7NLjQswgmGjANRIcBbpVbN7IIJpDnGnw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2</text:p>
          </table:table-cell>
          <table:table-cell office:value-type="string">
            <text:p>VALE COMERCIO DE MOTOS LTDA</text:p>
          </table:table-cell>
          <table:table-cell office:value-type="string">
            <text:p>Aquisição de um veiculo conforme termos e condições constantes no Termo de Referência</text:p>
          </table:table-cell>
          <table:table-cell office:value-type="string">
            <text:p>R$ 46.000,00</text:p>
          </table:table-cell>
          <table:table-cell office:value-type="string">
            <text:p>07/12/2022 a 31/12/2022</text:p>
          </table:table-cell>
          <table:table-cell office:value-type="string">
            <text:p>Contrato original: https://portal.ourilandiadonorte.pa.leg.br/storage/contratos/q6zaNryU5Y1BnjBulXYPaULW0SDRKm0aMC8TpecJ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10/2022</text:p>
          </table:table-cell>
          <table:table-cell office:value-type="string">
            <text:p>R. DE C. G. DA SILVA ENERGIA SOLAR EIRELI,</text:p>
          </table:table-cell>
          <table:table-cell office:value-type="string">
            <text:p>CONTRATAÇÃO DE EMPRESA ESPECIALIZADA OBJETIVANDO A PRESTAÇÃO DE SERVIÇOS PARA A INSTALAÇÃO DA USINA  OTOVOLTAICA DE MICROGERAÇÃO NO PRÉDIO SEDE DA CÂMARA MUNICIPAL DE OURILÂNDIA DO NORTE- PARÁ, COM CAPACIDADE MÍNIMA DE GERAÇÃO DE 41,8KWP</text:p>
          </table:table-cell>
          <table:table-cell office:value-type="string">
            <text:p>R$ 159.999,53</text:p>
          </table:table-cell>
          <table:table-cell office:value-type="string">
            <text:p>02/12/2022 a 31/12/2002</text:p>
          </table:table-cell>
          <table:table-cell office:value-type="string">
            <text:p>Contrato original: https://portal.ourilandiadonorte.pa.leg.br/storage/licitacoes/2022/006/IvudwStCPQPoHFW3r12H7axCIIBBXsMYN1lK0jZs.pdf | Contrato original: https://portal.ourilandiadonorte.pa.leg.br/storage/licitacoes/2022/006/p7ckC8ToQ0ROZA8ldINfAsEK6nuudppBoqqSn7ws.pdf | Termo aditivo: https://portal.ourilandiadonorte.pa.leg.br/storage/licitacoes/2022/006/P4F7Dc9F34WIPkei7qeBLwoHYEBGbjllvfOdMLCA.pdf | Termo aditivo: https://portal.ourilandiadonorte.pa.leg.br/storage/licitacoes/2022/006/CCYridJ6gpwM1FRlbhLId5STkzIOcl6GjAThHOkt.pdf | Contrato original: https://portal.ourilandiadonorte.pa.leg.br/storage/licitacoes/2022/006/kANIhAELuttreHi1BIt9sw9WtVYssKnyrZ3DsZAh.pdf | Termo aditivo: https://portal.ourilandiadonorte.pa.leg.br/storage/licitacoes/2022/006/iTRchk3SAu5dAlAw8XHYYlZ0CKiZ91ks4M9XDfMe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CONTRATAÇÃO DE EMPRESA ESPECIALIZADA OBJETIVANDO A PRESTAÇÃO DE SERVIÇOS PARA A INSTALAÇÃO DA USINA FOTOVOLTAICA DE MICROGERAÇÃO NO PRÉDIO SEDE
DA CÂMARA MUNICIPAL DE OURILÂNDIA DO NORTE- PARÁ, COM CAPACIDADE MÍNIMA DE GERAÇÃO DE 41,8KWP</text:p>
          </table:table-cell>
          <table:table-cell office:value-type="string">
            <text:p>R$ 159.999,53</text:p>
          </table:table-cell>
          <table:table-cell office:value-type="string">
            <text:p>02/12/2022 a 31/12/2022</text:p>
          </table:table-cell>
          <table:table-cell office:value-type="string">
            <text:p>Não informado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CONTRATAÇÃO DE EMPRESA ESPECIALIZADA OBJETIVANDO A PRESTAÇÃO DE SERVIÇOS PARA A INSTALAÇÃO DA USINA FOTOVOLTAICA DE MICROGERAÇÃO NO PRÉDIO SEDE
DA CÂMARA MUNICIPAL DE OURILÂNDIA DO NORTE- PARÁ, COM CAPACIDADE MÍNIMA DE GERAÇÃO DE 41,8KWP</text:p>
          </table:table-cell>
          <table:table-cell office:value-type="string">
            <text:p>R$ 159.999,53</text:p>
          </table:table-cell>
          <table:table-cell office:value-type="string">
            <text:p>02/12/2022 a 31/12/2022</text:p>
          </table:table-cell>
          <table:table-cell office:value-type="string">
            <text:p>Contrato original: https://portal.ourilandiadonorte.pa.leg.br/storage/contratos/NL3Lg76wErc2Np42cqgp73kAYWTfjExqzlhUJsMg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2</text:p>
          </table:table-cell>
          <table:table-cell office:value-type="string">
            <text:p>LEIVYDEANE DE ALMEIDA BARBOSA DANTAS,MEI</text:p>
          </table:table-cell>
          <table:table-cell office:value-type="string">
            <text:p>FORNECIMENTO DE BENS PERMANENTES E DE CONSUMO DE INFORMÁTICA</text:p>
          </table:table-cell>
          <table:table-cell office:value-type="string">
            <text:p>R$ 1.368,00</text:p>
          </table:table-cell>
          <table:table-cell office:value-type="string">
            <text:p>11/11/2022 a 31/12/2022</text:p>
          </table:table-cell>
          <table:table-cell office:value-type="string">
            <text:p>Contrato original: https://portal.ourilandiadonorte.pa.leg.br/storage/contratos/J03S1Th59bm7933opTpaHsNYCDYyowfIXkcauluP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9/2022</text:p>
          </table:table-cell>
          <table:table-cell office:value-type="string">
            <text:p>TJ COMERCIO DE PRODUTOS EIRELI</text:p>
          </table:table-cell>
          <table:table-cell office:value-type="string">
            <text:p>FORNECIMENTO DE BENS PERMANENTES E DE CONSUMO DE INFORMÁTICA.</text:p>
          </table:table-cell>
          <table:table-cell office:value-type="string">
            <text:p>R$ 7.032,00</text:p>
          </table:table-cell>
          <table:table-cell office:value-type="string">
            <text:p>10/11/2022 a 31/12/2022</text:p>
          </table:table-cell>
          <table:table-cell office:value-type="string">
            <text:p>Contrato original: https://portal.ourilandiadonorte.pa.leg.br/storage/licitacoes/2022/005/2X1kUwnn0Ac2kU3qmQPoIndzlsYK2MiH69OWBS3U.pdf | Contrato original: https://portal.ourilandiadonorte.pa.leg.br/storage/licitacoes/2022/005/UvvqlKqTryG2wchnQA1zo0nm3BilBJEqpP1nDvby.pdf | Contrato original: https://portal.ourilandiadonorte.pa.leg.br/storage/licitacoes/2022/005/idpJ3iZVdQApJQbIzTYZHtvHD5unkKZuu7kXY1w7.pdf | Contrato original: https://portal.ourilandiadonorte.pa.leg.br/storage/licitacoes/2022/005/Mts3qRy55QBxWf7RAwwXrIxzbzIqUAxSseYIaiEv.pdf | Contrato original: https://portal.ourilandiadonorte.pa.leg.br/storage/licitacoes/2022/005/pVhKFIk9EwXo0HsQCiulNvwU4uvRBmSlRHO2yXpU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3/2022</text:p>
          </table:table-cell>
          <table:table-cell office:value-type="string">
            <text:p>POSTO ÁGUIA EIRELI</text:p>
          </table:table-cell>
          <table:table-cell office:value-type="string">
            <text:p>Fornecimento fracionado de combustíveis, conforme termos e condições constantes no Termo de Referência.</text:p>
          </table:table-cell>
          <table:table-cell office:value-type="string">
            <text:p>R$ 101.710,00</text:p>
          </table:table-cell>
          <table:table-cell office:value-type="string">
            <text:p>17/05/2022 a 31/12/2022</text:p>
          </table:table-cell>
          <table:table-cell office:value-type="string">
            <text:p>Contrato original: https://portal.ourilandiadonorte.pa.leg.br/storage/licitacoes/2022/001/g1Br1TdWD14oRTSpGmEzsBvGpQh2PdozKDCEOprU.pdf | Contrato original: https://portal.ourilandiadonorte.pa.leg.br/storage/licitacoes/2022/001/ieXh365LUcSJCCkQno7kwZ2Wq228nCWateHBrPnP.pdf</text:p>
          </table:table-cell>
        </table:table-row>
      </table:table>
      <text:p>Hash de Integridade: a0c03dbdc8d162495f13a4c5ba030ffddc744743659ddcd0a9a044d5d950e2b7</text:p>
    </office:text>
  </office:body>
</office:document-content>
</file>