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table="urn:oasis:names:tc:opendocument:xmlns:table:1.0" office:version="1.2">
  <office:body>
    <office:text>
      <text:h text:outline-level="1">Relatório de Contratos e Aditivos</text:h>
      <text:p>Gerado em: 18/08/2026 00:43</text:p>
      <table:table table:name="Contratos">
        <table:table-row>
          <table:table-cell office:value-type="string">
            <text:p>Tipo do instrumento</text:p>
          </table:table-cell>
          <table:table-cell office:value-type="string">
            <text:p>Nº Contrato / Documento</text:p>
          </table:table-cell>
          <table:table-cell office:value-type="string">
            <text:p>Contratado</text:p>
          </table:table-cell>
          <table:table-cell office:value-type="string">
            <text:p>Objeto</text:p>
          </table:table-cell>
          <table:table-cell office:value-type="string">
            <text:p>Valor Global</text:p>
          </table:table-cell>
          <table:table-cell office:value-type="string">
            <text:p>Vigência / Período</text:p>
          </table:table-cell>
          <table:table-cell office:value-type="string">
            <text:p>Inteiro teor</text:p>
          </table:table-cell>
        </table:table-row>
      </table:table>
      <text:p>Hash de Integridade: 6f3921733c626b4fafee24db30f676e1725d3438b61d6f52e53a317747e0d43c</text:p>
    </office:text>
  </office:body>
</office:document-content>
</file>