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7:41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</table:table>
      <text:p>Hash de Integridade: 0f4f47f261061bcc977ea7a5cd9c7e4fbf2e3855004a5985fcb6b36c702212d4</text:p>
    </office:text>
  </office:body>
</office:document-content>
</file>