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</table:table>
      <text:p>Hash de Integridade: 69dc1da6eb2e6f9aa0b01c461a621547b1ce211242907b7d4f06addd3f93f3d4</text:p>
    </office:text>
  </office:body>
</office:document-content>
</file>