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table="urn:oasis:names:tc:opendocument:xmlns:table:1.0" office:version="1.2">
  <office:body>
    <office:text>
      <text:h text:outline-level="1">Relatório de Contratos e Aditivos</text:h>
      <text:p>Gerado em: 18/08/2026 01:48</text:p>
      <table:table table:name="Contratos">
        <table:table-row>
          <table:table-cell office:value-type="string">
            <text:p>Tipo do instrumento</text:p>
          </table:table-cell>
          <table:table-cell office:value-type="string">
            <text:p>Nº Contrato / Documento</text:p>
          </table:table-cell>
          <table:table-cell office:value-type="string">
            <text:p>Contratado</text:p>
          </table:table-cell>
          <table:table-cell office:value-type="string">
            <text:p>Objeto</text:p>
          </table:table-cell>
          <table:table-cell office:value-type="string">
            <text:p>Valor Global</text:p>
          </table:table-cell>
          <table:table-cell office:value-type="string">
            <text:p>Vigência / Período</text:p>
          </table:table-cell>
          <table:table-cell office:value-type="string">
            <text:p>Inteiro teor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3-000266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12/2023 a 31/12/2023</text:p>
          </table:table-cell>
          <table:table-cell office:value-type="string">
            <text:p>https://portal.ourilandiadonorte.pa.leg.br/verificar-certidao-nao-ocorrencia/741c5984-768d-4442-965b-93e8ea4e17fe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3-000265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11/2023 a 30/11/2023</text:p>
          </table:table-cell>
          <table:table-cell office:value-type="string">
            <text:p>https://portal.ourilandiadonorte.pa.leg.br/verificar-certidao-nao-ocorrencia/d21488f6-6153-46f3-9296-c40c75c64828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8/2023</text:p>
          </table:table-cell>
          <table:table-cell office:value-type="string">
            <text:p>N. G. DE ARAUJO CONSTRUTORA E SERVIÇOS-ME/ENGEPAR CONSTRUTORA E SERVIÇOS</text:p>
          </table:table-cell>
          <table:table-cell office:value-type="string">
            <text:p>CONTRATAÇÃO DE EMPRESA DO RAMO DA CONSTRUÇÃO CIVIL, PARA EXECUÇÃO DE OBRA DE REFORMA DO PRÉDIO SEDE DA  CAMARA MUNICIPAL DE OURILANDIA DO NORTE, DE ACORDO O PROJETO BÁSICO DE ENGENHARIA E PROPOSTA COMERCIAL ADJUDICADA NA TOMADA DE PREÇOS.</text:p>
          </table:table-cell>
          <table:table-cell office:value-type="string">
            <text:p>R$ 144.805,18</text:p>
          </table:table-cell>
          <table:table-cell office:value-type="string">
            <text:p>24/10/2023 a 31/12/2023</text:p>
          </table:table-cell>
          <table:table-cell office:value-type="string">
            <text:p>Contrato original: https://portal.ourilandiadonorte.pa.leg.br/storage/licitacoes/2023/008/JqK1UJnTk8jTZn7gEuXYAYMBQBOCBDtTxrECoQt8.pdf | Contrato original: https://portal.ourilandiadonorte.pa.leg.br/storage/licitacoes/2023/008/uQoaQ6ZdhwU6oCAhInB6GyKYqInSME5PFbTh0v81.pdf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8/2023</text:p>
          </table:table-cell>
          <table:table-cell office:value-type="string">
            <text:p>N. G. DE ARAUJO CONSTRUTORA E SERVIÇOS-ME/ENGEPAR CONSTRUTORA E SERVIÇOS</text:p>
          </table:table-cell>
          <table:table-cell office:value-type="string">
            <text:p>CONTRATAÇÃO DE EMPRESA DO RAMO DA CONSTRUÇÃO CIVIL, PARA EXECUÇÃO DE OBRA DE REFORMA DO PRÉDIO SEDE DA CAMARA MUNICIPAL DE OURILANDIA DO NORTE, DE ACORDO O PROJETO BÁSICO DE ENGENHARIA E PROPOSTA COMERCIAL ADJUDICADA NA TOMADA DE PREÇOS.</text:p>
          </table:table-cell>
          <table:table-cell office:value-type="string">
            <text:p>R$ 144.805,18</text:p>
          </table:table-cell>
          <table:table-cell office:value-type="string">
            <text:p>24/10/2023 a 31/12/2023</text:p>
          </table:table-cell>
          <table:table-cell office:value-type="string">
            <text:p>Contrato original: https://portal.ourilandiadonorte.pa.leg.br/storage/contratos/CmCR3v7VRStlkA2UF675YTpSQdJBY7JxCnbff8ae.pdf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8/2023</text:p>
          </table:table-cell>
          <table:table-cell office:value-type="string">
            <text:p>N. G. DE ARAUJO CONSTRUTORA E  SERVIÇOS-ME/ENGEPAR CONSTRUTORA E SERVIÇOS,</text:p>
          </table:table-cell>
          <table:table-cell office:value-type="string">
            <text:p>CONTRATAÇÃO DE EMPRESA DO RAMO DA CONSTRUÇÃO CIVIL, PARA EXECUÇÃO DE OBRA DE REFORMA DO PRÉDIO SEDE DA CAMARA MUNICIPAL DE OURILANDIA DO NORTE, DE ACORDO O PROJETO BÁSICO DE ENGENHARIA E PROPOSTA COMERCIAL ADJUDICADA NA TOMADA DE PREÇOS.</text:p>
          </table:table-cell>
          <table:table-cell office:value-type="string">
            <text:p>R$ 144.805,18</text:p>
          </table:table-cell>
          <table:table-cell office:value-type="string">
            <text:p>24/10/2023 a 31/12/2023</text:p>
          </table:table-cell>
          <table:table-cell office:value-type="string">
            <text:p>Contrato original: https://portal.ourilandiadonorte.pa.leg.br/storage/licitacoes/2023/001/gIGUTgeZsOS4azVMtOHUdAQQHSxJ69LYv3994V3T.pdf | Contrato original: https://portal.ourilandiadonorte.pa.leg.br/storage/licitacoes/2023/001/habilitacao/7W3Zk3CibpG5pwH7ebIMPKpMd9BeiCAxUkOCw9yP.pdf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3-000264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9/2023 a 30/09/2023</text:p>
          </table:table-cell>
          <table:table-cell office:value-type="string">
            <text:p>https://portal.ourilandiadonorte.pa.leg.br/verificar-certidao-nao-ocorrencia/541dad63-73d0-4614-86e9-3ead1dab1eb1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3-000263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8/2023 a 31/08/2023</text:p>
          </table:table-cell>
          <table:table-cell office:value-type="string">
            <text:p>https://portal.ourilandiadonorte.pa.leg.br/verificar-certidao-nao-ocorrencia/7bee74b9-1d7d-4d38-8672-c584a25c9367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3-000262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7/2023 a 31/07/2023</text:p>
          </table:table-cell>
          <table:table-cell office:value-type="string">
            <text:p>https://portal.ourilandiadonorte.pa.leg.br/verificar-certidao-nao-ocorrencia/7710a22b-b2ff-49a0-a93a-b731974f90e4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7/2023</text:p>
          </table:table-cell>
          <table:table-cell office:value-type="string">
            <text:p>PONTO INFO COMERCIO E SERVICOS DE  INFORMATICA EIRELI</text:p>
          </table:table-cell>
          <table:table-cell office:value-type="string">
            <text:p>FORNECIMENTO DE BENS PERMANENTES E DE CONSUMO DE INFORMÁTICA.</text:p>
          </table:table-cell>
          <table:table-cell office:value-type="string">
            <text:p>R$ 9.090,00</text:p>
          </table:table-cell>
          <table:table-cell office:value-type="string">
            <text:p>15/06/2023 a 15/09/2023</text:p>
          </table:table-cell>
          <table:table-cell office:value-type="string">
            <text:p>Contrato original: https://portal.ourilandiadonorte.pa.leg.br/storage/licitacoes/2023/004/iDhLnm18XiVEdZsCIOkUVieNywqHE1KqLd33mctO.pdf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3-000261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5/2023 a 31/05/2023</text:p>
          </table:table-cell>
          <table:table-cell office:value-type="string">
            <text:p>https://portal.ourilandiadonorte.pa.leg.br/verificar-certidao-nao-ocorrencia/5e63fc22-8c86-4925-b9b6-426cdb8a7180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3-000260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4/2023 a 30/04/2023</text:p>
          </table:table-cell>
          <table:table-cell office:value-type="string">
            <text:p>https://portal.ourilandiadonorte.pa.leg.br/verificar-certidao-nao-ocorrencia/5bb66e8c-4089-4523-8493-b316ca8aa215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3/2023</text:p>
          </table:table-cell>
          <table:table-cell office:value-type="string">
            <text:p>I. DE ALMEIDA B. DIAS LTDA</text:p>
          </table:table-cell>
          <table:table-cell office:value-type="string">
            <text:p>Aquisição de PRODUTOS LIMPEZA, HIGIENE E GENEROS
ALIMENTÍCIOS, COPA, COZINHA E OUTROS, conforme condições especificadas nas cláusulas seguintes e no anexo I deste contrato.</text:p>
          </table:table-cell>
          <table:table-cell office:value-type="string">
            <text:p>R$ 31.229,18</text:p>
          </table:table-cell>
          <table:table-cell office:value-type="string">
            <text:p>20/03/2023 a 31/12/2023</text:p>
          </table:table-cell>
          <table:table-cell office:value-type="string">
            <text:p>Contrato original: https://portal.ourilandiadonorte.pa.leg.br/storage/licitacoes/2021/002/ivJGbnv1u9A9pX9bizMXgEyDPQsSRGo8QXvW4umB.pdf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2/2023</text:p>
          </table:table-cell>
          <table:table-cell office:value-type="string">
            <text:p>POSTO ÁGUIA  EIRELI</text:p>
          </table:table-cell>
          <table:table-cell office:value-type="string">
            <text:p>AQUISIÇÃO DE COMBUSTÍVEIS (GASOLINA COMUM E DIESEL S-10).</text:p>
          </table:table-cell>
          <table:table-cell office:value-type="string">
            <text:p>R$ 83.800,00</text:p>
          </table:table-cell>
          <table:table-cell office:value-type="string">
            <text:p>16/02/2023 a 31/12/2023</text:p>
          </table:table-cell>
          <table:table-cell office:value-type="string">
            <text:p>Contrato original: https://portal.ourilandiadonorte.pa.leg.br/storage/licitacoes/2023/001/Yeweqg9Zm6p6Jwo8vHZwgeVjKgUBjvoXLWnwK04G.pdf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3-000259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1/2023 a 31/01/2023</text:p>
          </table:table-cell>
          <table:table-cell office:value-type="string">
            <text:p>https://portal.ourilandiadonorte.pa.leg.br/verificar-certidao-nao-ocorrencia/37b5185c-52bb-457a-8407-edcc70ddd2eb</text:p>
          </table:table-cell>
        </table:table-row>
      </table:table>
      <text:p>Hash de Integridade: 69dc1da6eb2e6f9aa0b01c461a621547b1ce211242907b7d4f06addd3f93f3d4</text:p>
    </office:text>
  </office:body>
</office:document-content>
</file>