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7:42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8/JqK1UJnTk8jTZn7gEuXYAYMBQBOCBDtTxrECoQt8.pdf | Contrato original: https://portal.ourilandiadonorte.pa.leg.br/storage/licitacoes/2023/008/uQoaQ6ZdhwU6oCAhInB6GyKYqInSME5PFbTh0v81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contratos/CmCR3v7VRStlkA2UF675YTpSQdJBY7JxCnbff8a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 SERVIÇOS-ME/ENGEPAR CONSTRUTORA E SERVIÇOS,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1/gIGUTgeZsOS4azVMtOHUdAQQHSxJ69LYv3994V3T.pdf | Contrato original: https://portal.ourilandiadonorte.pa.leg.br/storage/licitacoes/2023/001/habilitacao/7W3Zk3CibpG5pwH7ebIMPKpMd9BeiCAxUkOCw9yP.pdf</text:p>
          </table:table-cell>
        </table:table-row>
      </table:table>
      <text:p>Hash de Integridade: ab027eb3c1fa83a9174797b16b78475bb394cfb2b6fbcea1347a479360077157</text:p>
    </office:text>
  </office:body>
</office:document-content>
</file>