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1:47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2/2024 a 31/12/2024</text:p>
          </table:table-cell>
          <table:table-cell office:value-type="string">
            <text:p>https://portal.ourilandiadonorte.pa.leg.br/verificar-certidao-nao-ocorrencia/2eb7e3e0-4d40-484b-baef-a1d7b2824185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4 a 30/11/2024</text:p>
          </table:table-cell>
          <table:table-cell office:value-type="string">
            <text:p>https://portal.ourilandiadonorte.pa.leg.br/verificar-certidao-nao-ocorrencia/5be85771-6167-4dc6-a0d5-0a1ab6d0aa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0/2024 a 31/10/2024</text:p>
          </table:table-cell>
          <table:table-cell office:value-type="string">
            <text:p>https://portal.ourilandiadonorte.pa.leg.br/verificar-certidao-nao-ocorrencia/a70daa4b-d084-4dc8-bbb8-cca383007e71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9/2024 a 30/09/2024</text:p>
          </table:table-cell>
          <table:table-cell office:value-type="string">
            <text:p>https://portal.ourilandiadonorte.pa.leg.br/verificar-certidao-nao-ocorrencia/0309b4c1-5899-444a-b059-4189c12c53a4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3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4 a 31/08/2024</text:p>
          </table:table-cell>
          <table:table-cell office:value-type="string">
            <text:p>https://portal.ourilandiadonorte.pa.leg.br/verificar-certidao-nao-ocorrencia/0da65363-e656-44c0-845e-04008f8065f9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4 a 31/07/2024</text:p>
          </table:table-cell>
          <table:table-cell office:value-type="string">
            <text:p>https://portal.ourilandiadonorte.pa.leg.br/verificar-certidao-nao-ocorrencia/46a1d02b-f342-4862-a7c6-cc9727abdf26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4</text:p>
          </table:table-cell>
          <table:table-cell office:value-type="string">
            <text:p>RODA BRASIL  COMÉRCIO E SERVIÇOS LTDA. ENDEREÇO</text:p>
          </table:table-cell>
          <table:table-cell office:value-type="string">
            <text:p>AQUISIÇÃO DE VEÍCULOS PARA USO OFICIAL.</text:p>
          </table:table-cell>
          <table:table-cell office:value-type="string">
            <text:p>R$ 463.400,00</text:p>
          </table:table-cell>
          <table:table-cell office:value-type="string">
            <text:p>04/06/2024 a 01/09/2024</text:p>
          </table:table-cell>
          <table:table-cell office:value-type="string">
            <text:p>Contrato original: https://portal.ourilandiadonorte.pa.leg.br/storage/licitacoes/2026/004/zvlzuyWTmTG1nw1gQoqblXWt2a0c17pcOyBaJMpZ.pdf | Contrato original: https://portal.ourilandiadonorte.pa.leg.br/storage/licitacoes/2026/004/4MvkvbTHNPBHdKEqf6x9Ff19tsGMRFIkcZtkBPiZ.pdf | Contrato original: https://portal.ourilandiadonorte.pa.leg.br/storage/licitacoes/2026/004/habilitacao/sKWTx3Tlrnj6f8PaWATv7vYZiof9sA6xEX5lXaWC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4 a 31/05/2024</text:p>
          </table:table-cell>
          <table:table-cell office:value-type="string">
            <text:p>https://portal.ourilandiadonorte.pa.leg.br/verificar-certidao-nao-ocorrencia/dcc854c8-c83f-4c76-999d-2f96d70325db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4 a 30/04/2024</text:p>
          </table:table-cell>
          <table:table-cell office:value-type="string">
            <text:p>https://portal.ourilandiadonorte.pa.leg.br/verificar-certidao-nao-ocorrencia/937b2c0c-7480-4579-b917-592447e9e012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3/2024 a 31/03/2024</text:p>
          </table:table-cell>
          <table:table-cell office:value-type="string">
            <text:p>https://portal.ourilandiadonorte.pa.leg.br/verificar-certidao-nao-ocorrencia/493e4357-fdd8-41bd-944e-9ef222364b1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4 a 29/02/2024</text:p>
          </table:table-cell>
          <table:table-cell office:value-type="string">
            <text:p>https://portal.ourilandiadonorte.pa.leg.br/verificar-certidao-nao-ocorrencia/ed4b1342-7048-4057-9fa8-ac31671b360b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1/2024 a 31/01/2024</text:p>
          </table:table-cell>
          <table:table-cell office:value-type="string">
            <text:p>https://portal.ourilandiadonorte.pa.leg.br/verificar-certidao-nao-ocorrencia/38cfd024-c82c-4535-966a-fc5cdff578d2</text:p>
          </table:table-cell>
        </table:table-row>
      </table:table>
      <text:p>Hash de Integridade: ebed0a86885725436762e4bb04d58eb1b421095908d4cc1eb6fb774a9e7ea155</text:p>
    </office:text>
  </office:body>
</office:document-content>
</file>