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7/08/2026 22:53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8/2025/CMON</text:p>
          </table:table-cell>
          <table:table-cell office:value-type="string">
            <text:p>POSTO ÁGUIA LTDA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236.750,00</text:p>
          </table:table-cell>
          <table:table-cell office:value-type="string">
            <text:p>19/12/2025 a 19/12/2026</text:p>
          </table:table-cell>
          <table:table-cell office:value-type="string">
            <text:p>Contrato original: https://portal.ourilandiadonorte.pa.leg.br/storage/licitacoes/2025/012/rRtWeFKyllGaIx6tE7xAKO4Aa98FO70bUY3GAzg6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6/2025/CMON</text:p>
          </table:table-cell>
          <table:table-cell office:value-type="string">
            <text:p>SAGA SOCIEDADE ANÔNIMA GOIÁS DE AUTOMÓVEIS</text:p>
          </table:table-cell>
          <table:table-cell office:value-type="string">
            <text:p>Eventual aquisição de veículos automotores para atender necessidades de transporte de vereadores e servidores no cumprimento das atividades parlamentares e administrativas da Câmara Municipal de Ourilândia do Norte-Pará</text:p>
          </table:table-cell>
          <table:table-cell office:value-type="string">
            <text:p>R$ 135.600,00</text:p>
          </table:table-cell>
          <table:table-cell office:value-type="string">
            <text:p>12/12/2025 a 12/03/2026</text:p>
          </table:table-cell>
          <table:table-cell office:value-type="string">
            <text:p>Contrato original: https://portal.ourilandiadonorte.pa.leg.br/storage/licitacoes/2025/011/3k7SD5leRa0bbzIFvoErmfiMH4DEUyV4SbFMuuE4.pdf | Contrato original: https://portal.ourilandiadonorte.pa.leg.br/storage/licitacoes/2025/011/7QSWvuwc8OzoBTa5FG1jvKEAsKSLvgqxSyjo4ixl.pdf | Contrato original: https://portal.ourilandiadonorte.pa.leg.br/storage/licitacoes/2025/011/dQNxNjz8YFUEB9ZBDJoLUdbtMKSyypxnPzKcf5Xp.pdf | Contrato original: https://portal.ourilandiadonorte.pa.leg.br/storage/licitacoes/2025/011/gF6Sr5zHvpmiqsA4ie1FEpf6KFnKpqb9jAUsUIuW.pdf | Contrato original: https://portal.ourilandiadonorte.pa.leg.br/storage/licitacoes/2025/011/habilitacao/e4JiP5sat71UOklS0UGddGb6raUx9tipRizcYKOz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5 a 30/11/2025</text:p>
          </table:table-cell>
          <table:table-cell office:value-type="string">
            <text:p>https://portal.ourilandiadonorte.pa.leg.br/verificar-certidao-nao-ocorrencia/0e9169c2-4531-4df6-9615-8fddffac56e0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1/2025</text:p>
          </table:table-cell>
          <table:table-cell office:value-type="string">
            <text:p>E. A. DA SILVA MARCENARIA LTDA</text:p>
          </table:table-cell>
          <table:table-cell office:value-type="string">
            <text:p>Confecção de móveis planejados para a Câmara Municipal de Ourilândia do Norte-Pará, conforme projeto básico e solicitação demanda da Secretaria Administrativa da Câmara Municipal.</text:p>
          </table:table-cell>
          <table:table-cell office:value-type="string">
            <text:p>R$ 55.151,00</text:p>
          </table:table-cell>
          <table:table-cell office:value-type="string">
            <text:p>08/10/2025 a 08/10/2026</text:p>
          </table:table-cell>
          <table:table-cell office:value-type="string">
            <text:p>Contrato original: https://portal.ourilandiadonorte.pa.leg.br/storage/licitacoes/2025/010/kDEN23UUItqzzNGWiMbKwpEF1rE7O9RDjp3o3HJL.pdf | Contrato original: https://portal.ourilandiadonorte.pa.leg.br/storage/licitacoes/2025/010/habilitacao/KG0tx6BygkltGSqXjqaIi8qpAtfD4DZiaR9JtEOt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0/2025</text:p>
          </table:table-cell>
          <table:table-cell office:value-type="string">
            <text:p>CONTRATANTE, FR MARKETING E  COMUNICAÇÃO LTDA</text:p>
          </table:table-cell>
          <table:table-cell office:value-type="string">
            <text:p>Processo nº 006_2025_Licitação nº 001_2025_Concorrência_Contratação de Agencia de Publicidade</text:p>
          </table:table-cell>
          <table:table-cell office:value-type="string">
            <text:p>R$ 500.000,00</text:p>
          </table:table-cell>
          <table:table-cell office:value-type="string">
            <text:p>01/09/2025 a 25/09/2026</text:p>
          </table:table-cell>
          <table:table-cell office:value-type="string">
            <text:p>Contrato original: https://portal.ourilandiadonorte.pa.leg.br/storage/licitacoes/02025/006/zB8Pac9C9GzhsJQWxv0uf53sH1E4jnKkIzue887P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5 a 31/08/2025</text:p>
          </table:table-cell>
          <table:table-cell office:value-type="string">
            <text:p>https://portal.ourilandiadonorte.pa.leg.br/verificar-certidao-nao-ocorrencia/69c19a15-fa74-407f-9f78-119696010db5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5 a 31/07/2025</text:p>
          </table:table-cell>
          <table:table-cell office:value-type="string">
            <text:p>https://portal.ourilandiadonorte.pa.leg.br/verificar-certidao-nao-ocorrencia/458bdcc7-d40a-47ee-89b6-619df6cad7fe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8/2025</text:p>
          </table:table-cell>
          <table:table-cell office:value-type="string">
            <text:p>CH3 ELETRO E ELETRONICOS LTDA</text:p>
          </table:table-cell>
          <table:table-cell office:value-type="string">
            <text:p>Processo 007 - Pregão eletrônico n°: 003 aquisição de bens de climatização e refrigeração (ar condicionado e frigobar)</text:p>
          </table:table-cell>
          <table:table-cell office:value-type="string">
            <text:p>R$ 10.250,00</text:p>
          </table:table-cell>
          <table:table-cell office:value-type="string">
            <text:p>27/06/2025 a 31/12/2025</text:p>
          </table:table-cell>
          <table:table-cell office:value-type="string">
            <text:p>Contrato original: https://portal.ourilandiadonorte.pa.leg.br/storage/licitacoes/2025/007/2D5tSSFQZ4BEbYQEIWdjqLFM4b8Ti6ybVMvKEHfm.pdf | Contrato original: https://portal.ourilandiadonorte.pa.leg.br/storage/licitacoes/2025/007/habilitacao/XB9jbcMBB89FeIVBiADDjAVOXY9xrNjl4ZWtFdq8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5/2025</text:p>
          </table:table-cell>
          <table:table-cell office:value-type="string">
            <text:p>3S SECURITY TECNOLOGIA  SEGURANCA E SERVICOS LTDA</text:p>
          </table:table-cell>
          <table:table-cell office:value-type="string">
            <text:p>AQUISIÇÃO DE BENS PERMANENTES E DE CONSUMO DE TECNOLOGIA DA INFORMAÇÃO E COMUNICAÇÃO (TIC)</text:p>
          </table:table-cell>
          <table:table-cell office:value-type="string">
            <text:p>R$ 8.140,00</text:p>
          </table:table-cell>
          <table:table-cell office:value-type="string">
            <text:p>18/06/2025 a 18/06/2026</text:p>
          </table:table-cell>
          <table:table-cell office:value-type="string">
            <text:p>Contrato original: https://portal.ourilandiadonorte.pa.leg.br/storage/licitacoes/2025/005/YK2bY6AVnjrW56F6zwz39D76EUoYn4WqnyQ4USfZ.pdf | Contrato original: https://portal.ourilandiadonorte.pa.leg.br/storage/licitacoes/2025/005/GqyOFlAltBCaEsEjona46euEuHSJjRErW30HdSbH.pdf | Contrato original: https://portal.ourilandiadonorte.pa.leg.br/storage/licitacoes/2025/005/6pmKjdBA9K8IVIhVmS7w6AGqjDtB5v0kMX9egXtf.pdf | Contrato original: https://portal.ourilandiadonorte.pa.leg.br/storage/licitacoes/2025/005/cEBhfnykhq74NY4eM6DZ7aBzdBVPGPbVVA6RHmnS.pdf | Contrato original: https://portal.ourilandiadonorte.pa.leg.br/storage/licitacoes/2025/005/rUEWz4PNCKDJ7735JTMcD9gopb847b33MSH9OVg7.pdf | Contrato original: https://portal.ourilandiadonorte.pa.leg.br/storage/licitacoes/2025/005/wo6LbkSE5ufZRoSyEFTOf5vfELTbj0iIv3IrJjBF.pdf | Contrato original: https://portal.ourilandiadonorte.pa.leg.br/storage/licitacoes/2025/005/6C5bVkkGFFVKObRCYGjKuWCDe9AHxRlCOjzVPrH3.pdf | Contrato original: https://portal.ourilandiadonorte.pa.leg.br/storage/licitacoes/2025/005/UF9uThUDSHR3HZGVKe5TJAdKwVN35aFrEcyMu3yF.pdf | Contrato original: https://portal.ourilandiadonorte.pa.leg.br/storage/licitacoes/2025/005/ROsCoLu629l41c3BOMrKe6H2NLVhFM37qHPmJhWJ.pdf | Contrato original: https://portal.ourilandiadonorte.pa.leg.br/storage/licitacoes/2025/005/6SMEzvVsVfGir7Suyg4kcB3Om0OZNxKsf9qikfCz.pdf | Contrato original: https://portal.ourilandiadonorte.pa.leg.br/storage/licitacoes/2025/005/eRr1asODmaae43x0DTSLhVeWgFAH5aFU6zDeedU6.pdf | Contrato original: https://portal.ourilandiadonorte.pa.leg.br/storage/licitacoes/2025/005/cHqaAYMdymN5dLtdFUBioXO4tnQAVLZI2O5B0gp7.pdf | Contrato original: https://portal.ourilandiadonorte.pa.leg.br/storage/licitacoes/2025/005/rECoVCN14wrz1Ve2QDuxPoPPGdOGBJJ92mLbLjiu.pdf | Contrato original: https://portal.ourilandiadonorte.pa.leg.br/storage/licitacoes/2025/005/mFDGlbPT0BPXqkX7sE9FS8U4yfqcHuTGtzdrBJGe.pdf | Contrato original: https://portal.ourilandiadonorte.pa.leg.br/storage/licitacoes/2025/005/habilitacao/8XiuvlmroS2cgrKXPOTHu5g7BssQBJV737BGVm8n.pdf | Contrato original: https://portal.ourilandiadonorte.pa.leg.br/storage/licitacoes/2025/005/habilitacao/hTnPd0ZFcI2Nt9EKl5s9E8P28ROjTXGIm7VyBexN.pdf | Contrato original: https://portal.ourilandiadonorte.pa.leg.br/storage/licitacoes/2025/005/habilitacao/hh02EyIF7j23hz6xX9OrTw7rYepGgKRJNxX07o01.pdf | Contrato original: https://portal.ourilandiadonorte.pa.leg.br/storage/licitacoes/2025/005/habilitacao/3I8E0DncH4WAwfH26qMUiPVA7lh4hPw4fPg825Rj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5 a 31/05/2025</text:p>
          </table:table-cell>
          <table:table-cell office:value-type="string">
            <text:p>https://portal.ourilandiadonorte.pa.leg.br/verificar-certidao-nao-ocorrencia/22f8145f-5423-49da-9342-e108a3907ada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5 a 30/04/2025</text:p>
          </table:table-cell>
          <table:table-cell office:value-type="string">
            <text:p>https://portal.ourilandiadonorte.pa.leg.br/verificar-certidao-nao-ocorrencia/3a69c890-2235-4323-a1e9-0cbc742cce47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5</text:p>
          </table:table-cell>
          <table:table-cell office:value-type="string">
            <text:p>J G E SERVIÇOS E COMÉRCIO LTDA</text:p>
          </table:table-cell>
          <table:table-cell office:value-type="string">
            <text:p>O objeto do presente instrumento é a contratação de empresa especializada para
prestação de serviços continuados de manutenção preventiva e corretiva em
bebedouros, refrigeradores horizontal/vertical, aparelhos de ar-condicionado e
freezers, com serviços sob demanda de instalação e remanejamento, com
fornecimento de mão de obra, materiais e equipamentos necessários para execução
dos serviços, para atender as demandas da Câmara Municipal de Ourilândia do
Norte, nas condições estabelecidas no Termo de Referência</text:p>
          </table:table-cell>
          <table:table-cell office:value-type="string">
            <text:p>R$ 25.347,51</text:p>
          </table:table-cell>
          <table:table-cell office:value-type="string">
            <text:p>21/03/2025 a 21/03/2026</text:p>
          </table:table-cell>
          <table:table-cell office:value-type="string">
            <text:p>Contrato original: https://portal.ourilandiadonorte.pa.leg.br/storage/contratos/afPG79MVMuqT8lpxeqVFnzeqQVpTZ3a25Za0Pc6o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5 a 28/02/2025</text:p>
          </table:table-cell>
          <table:table-cell office:value-type="string">
            <text:p>https://portal.ourilandiadonorte.pa.leg.br/verificar-certidao-nao-ocorrencia/0603d810-23f5-4d2a-8841-8a0e14feb159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5</text:p>
          </table:table-cell>
          <table:table-cell office:value-type="string">
            <text:p>L COSTA SOCIEDADE INDIVIDUAL DE ADVOCACIA</text:p>
          </table:table-cell>
          <table:table-cell office:value-type="string">
            <text:p>Prestação de serviços de assessoria e consultoria jurídica especializada à Câmara Municipal de Ourilândia do Norte</text:p>
          </table:table-cell>
          <table:table-cell office:value-type="string">
            <text:p>R$ 360.000,00</text:p>
          </table:table-cell>
          <table:table-cell office:value-type="string">
            <text:p>17/01/2025 a 31/12/2025</text:p>
          </table:table-cell>
          <table:table-cell office:value-type="string">
            <text:p>Contrato original: https://portal.ourilandiadonorte.pa.leg.br/storage/licitacoes/2025/002/2025/vuYFDce9PyYiRFybXAZiqoOeAsS1smyKA0Nz7til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/2025</text:p>
          </table:table-cell>
          <table:table-cell office:value-type="string">
            <text:p>UNIQUE – ESCRITÓRIOS CONTÁBEIS LTDA</text:p>
          </table:table-cell>
          <table:table-cell office:value-type="string">
            <text:p>Prestação pela contratada, de serviços técnicos especializados de assessoria e consultoria contábil, Gestão de Tesouraria e Recursos Humanos, objetivando a contabilização da execução orçamentária, patrimonial e financeira, de acordo com normas e princípios contábeis 
vigentes, à Unidade Gestora Câmara Municipal de Ourilândia do Norte</text:p>
          </table:table-cell>
          <table:table-cell office:value-type="string">
            <text:p>R$ 390.000,00</text:p>
          </table:table-cell>
          <table:table-cell office:value-type="string">
            <text:p>17/01/2025 a 17/01/2026</text:p>
          </table:table-cell>
          <table:table-cell office:value-type="string">
            <text:p>Contrato original: https://portal.ourilandiadonorte.pa.leg.br/storage/contratos/6LAGPG5lCS3TZemirhToeZ0f8l6F5VA42ieyHbXT.pdf | Contrato original: https://portal.ourilandiadonorte.pa.leg.br/storage/licitacoes/2025/001/2025/wykt0Hdpw63xYS6h8AAkQPGzbBQciSnOPZIKKNXa.pdf</text:p>
          </table:table-cell>
        </table:table-row>
      </table:table>
      <text:p>Hash de Integridade: f98a9367dd29b95f2af23ab49bfc639ebee0316df6196dba52d4d6140f736164</text:p>
    </office:text>
  </office:body>
</office:document-content>
</file>