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0:43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5</text:p>
          </table:table-cell>
          <table:table-cell office:value-type="string">
            <text:p>L COSTA SOCIEDADE INDIVIDUAL DE ADVOCACIA</text:p>
          </table:table-cell>
          <table:table-cell office:value-type="string">
            <text:p>Prestação de serviços de assessoria e consultoria jurídica especializada à Câmara Municipal de Ourilândia do Norte</text:p>
          </table:table-cell>
          <table:table-cell office:value-type="string">
            <text:p>R$ 360.000,00</text:p>
          </table:table-cell>
          <table:table-cell office:value-type="string">
            <text:p>17/01/2025 a 31/12/2025</text:p>
          </table:table-cell>
          <table:table-cell office:value-type="string">
            <text:p>Contrato original: https://portal.ourilandiadonorte.pa.leg.br/storage/licitacoes/2025/002/2025/vuYFDce9PyYiRFybXAZiqoOeAsS1smyKA0Nz7til.pdf</text:p>
          </table:table-cell>
        </table:table-row>
      </table:table>
      <text:p>Hash de Integridade: ffa5527e9a16ad234cbf22e44a1699cad0c58a2029209cfa6e4a2cea115dc8cb</text:p>
    </office:text>
  </office:body>
</office:document-content>
</file>