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3:46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</table:table>
      <text:p>Hash de Integridade: ef287c6f347f32c257ca501394e4882d1a6fad4a4ec6dda893d7dcc94353cee3</text:p>
    </office:text>
  </office:body>
</office:document-content>
</file>