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</text:p>
          </table:table-cell>
          <table:table-cell office:value-type="string">
            <text:p>TELESPAZIO BRASIL S.A.</text:p>
          </table:table-cell>
          <table:table-cell office:value-type="string">
            <text:p>Fornecimento de 07 (sete) acesso à Internet móvel/mensal ilimitado, para veículos da Câmara Municipal de Ourilândia do Norte (sem o fornecimento de equipamentos), conforme condições, quantidades e exigências estabelecidas neste Edital e seus
anexos.</text:p>
          </table:table-cell>
          <table:table-cell office:value-type="string">
            <text:p>R$ 63.451,44</text:p>
          </table:table-cell>
          <table:table-cell office:value-type="string">
            <text:p>11/08/2026 a 11/08/2027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6 a 31/07/2026</text:p>
          </table:table-cell>
          <table:table-cell office:value-type="string">
            <text:p>https://portal.ourilandiadonorte.pa.leg.br/verificar-certidao-nao-ocorrencia/35a7d70a-ccc1-4509-a27b-c52d58ac413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6/2026 a 30/06/2026</text:p>
          </table:table-cell>
          <table:table-cell office:value-type="string">
            <text:p>https://portal.ourilandiadonorte.pa.leg.br/verificar-certidao-nao-ocorrencia/324cfc53-6b73-4107-938f-53503f23ee13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6 a 31/05/2026</text:p>
          </table:table-cell>
          <table:table-cell office:value-type="string">
            <text:p>https://portal.ourilandiadonorte.pa.leg.br/verificar-certidao-nao-ocorrencia/64ecd434-ba58-4063-8539-403f876523a8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6 a 30/04/2026</text:p>
          </table:table-cell>
          <table:table-cell office:value-type="string">
            <text:p>https://portal.ourilandiadonorte.pa.leg.br/verificar-certidao-nao-ocorrencia/c144f20b-f254-4178-8a6d-a316d366e9a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6 a 28/02/2026</text:p>
          </table:table-cell>
          <table:table-cell office:value-type="string">
            <text:p>https://portal.ourilandiadonorte.pa.leg.br/verificar-certidao-nao-ocorrencia/48ce208c-db3a-4e39-8016-e77d1fa87c0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</table:table>
      <text:p>Hash de Integridade: 97cf5ecce7a22137afc16f7a4872d1839e3dfac846735d7e96ed8a86a36d0075</text:p>
    </office:text>
  </office:body>
</office:document-content>
</file>