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8/08/2026 00:43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Termo aditivo</text:p>
          </table:table-cell>
          <table:table-cell office:value-type="string">
            <text:p>001/2025</text:p>
          </table:table-cell>
          <table:table-cell office:value-type="string">
            <text:p>UNIQUE – ESCRITÓRIOS CONTÁBEIS LTDA</text:p>
          </table:table-cell>
          <table:table-cell office:value-type="string">
            <text:p>prestação pela contratada, de serviços técnicos especializados de assessoria e consultoria contábil, Gestão de Tesouraria e Recursos Humanos, objetivando a contabilização da
execução orçamentária, patrimonial e financeira, de acordo com normas e princípios contábeis
vigentes, à Unidade Gestora Câmara Municipal de Ourilândia do Norte.</text:p>
          </table:table-cell>
          <table:table-cell office:value-type="string">
            <text:p>R$ 484.575,00</text:p>
          </table:table-cell>
          <table:table-cell office:value-type="string">
            <text:p>17/01/2025 a 17/01/2027</text:p>
          </table:table-cell>
          <table:table-cell office:value-type="string">
            <text:p>Termo aditivo: https://portal.ourilandiadonorte.pa.leg.br/storage/contratos/kExKvzzrwVsOd5QNtMfjYyl2vCGkF6RuzXt63dtc.pdf | Contrato original: https://portal.ourilandiadonorte.pa.leg.br/storage/licitacoes/2026/003/V2JjyhbEyuBzwZzODB1cnHOwoeLQ4eJ3m2KYlFi8.pdf | Termo aditivo: https://portal.ourilandiadonorte.pa.leg.br/storage/licitacoes/2026/003/fr0IAmfOt884Mb83oUn8moZaFzpJFFM5T0wzPhC0.pdf</text:p>
          </table:table-cell>
        </table:table-row>
      </table:table>
      <text:p>Hash de Integridade: bbde64ade852055fb869ed13baca5e0ead592ac16aeee0d66d4fee718d864a13</text:p>
    </office:text>
  </office:body>
</office:document-content>
</file>