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4:39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</table:table>
      <text:p>Hash de Integridade: 58494950ac4fbbc6a03986db608fda30c803cd59363f6c0dd3b18acc977cd3a2</text:p>
    </office:text>
  </office:body>
</office:document-content>
</file>