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4:40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Prestação de serviços técnicos especializados relativos à serviços jurídicos desenvolvidos no âmbito da gestão administrativa da câmara municipal de Ourilândia do Norte/PA</text:p>
          </table:table-cell>
          <table:table-cell office:value-type="string">
            <text:p>R$ 360.000,00</text:p>
          </table:table-cell>
          <table:table-cell office:value-type="string">
            <text:p>16/01/2026 a 31/12/2026</text:p>
          </table:table-cell>
          <table:table-cell office:value-type="string">
            <text:p>Contrato original: https://portal.ourilandiadonorte.pa.leg.br/storage/contratos/Im3Ubt9TnYAVSJ2wieLfe8xRlX379nGb47QTkaLh.pdf | Contrato original: https://portal.ourilandiadonorte.pa.leg.br/storage/licitacoes/2026/002/xBJ1UxQgW0Y8s8daiZZRSs3lhU20FkHhG9SOdAqs.pdf</text:p>
          </table:table-cell>
        </table:table-row>
      </table:table>
      <text:p>Hash de Integridade: fcc473a723558e49656e02b0c7dbe96bce0a3274d4651be92b694ae775cddc76</text:p>
    </office:text>
  </office:body>
</office:document-content>
</file>