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office:version="1.2">
  <office:body>
    <office:text>
      <text:h text:outline-level="1">Relatório de Contratos e Aditivos</text:h>
      <text:p>Gerado em: 17/08/2026 22:58</text:p>
      <table:table table:name="Contratos">
        <table:table-row>
          <table:table-cell office:value-type="string">
            <text:p>Tipo do instrumento</text:p>
          </table:table-cell>
          <table:table-cell office:value-type="string">
            <text:p>Nº Contrato / Documento</text:p>
          </table:table-cell>
          <table:table-cell office:value-type="string">
            <text:p>Contratado</text:p>
          </table:table-cell>
          <table:table-cell office:value-type="string">
            <text:p>Objeto</text:p>
          </table:table-cell>
          <table:table-cell office:value-type="string">
            <text:p>Valor Global</text:p>
          </table:table-cell>
          <table:table-cell office:value-type="string">
            <text:p>Vigência / Período</text:p>
          </table:table-cell>
          <table:table-cell office:value-type="string">
            <text:p>Inteiro teor</text:p>
          </table:table-cell>
        </table:table-row>
        <table:table-row>
          <table:table-cell office:value-type="string">
            <text:p>Contrato original</text:p>
          </table:table-cell>
          <table:table-cell office:value-type="string">
            <text:p>002/2025</text:p>
          </table:table-cell>
          <table:table-cell office:value-type="string">
            <text:p>L COSTA SOCIEDADE INDIVIDUAL DE ADVOCACIA</text:p>
          </table:table-cell>
          <table:table-cell office:value-type="string">
            <text:p>Prestação de serviços de assessoria e consultoria jurídica especializada à Câmara Municipal de Ourilândia do Norte</text:p>
          </table:table-cell>
          <table:table-cell office:value-type="string">
            <text:p>R$ 360.000,00</text:p>
          </table:table-cell>
          <table:table-cell office:value-type="string">
            <text:p>17/01/2025 a 31/12/2025</text:p>
          </table:table-cell>
          <table:table-cell office:value-type="string">
            <text:p>Contrato original: https://portal.ourilandiadonorte.pa.leg.br/storage/licitacoes/2025/002/2025/vuYFDce9PyYiRFybXAZiqoOeAsS1smyKA0Nz7til.pdf</text:p>
          </table:table-cell>
        </table:table-row>
      </table:table>
      <text:p>Hash de Integridade: ffa5527e9a16ad234cbf22e44a1699cad0c58a2029209cfa6e4a2cea115dc8cb</text:p>
    </office:text>
  </office:body>
</office:document-content>
</file>