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2:58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Termo aditivo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Prorrogação de prazo e revisão/reajuste de preços do Contrato Administrativo n° 004/2025, referente a contratação de empresa especializada para prestação de serviços continuados de manutenção preventiva e corretiva em bebedouros, refrigeradores horizontal/vertical, aparelhos de ar-condicionado
e freezers, com serviços sob demanda de instalação e remanejamento, com
fornecimento de mão de obra, materiais e equipamentos necessários para
execução dos serviços.</text:p>
          </table:table-cell>
          <table:table-cell office:value-type="string">
            <text:p>R$ 31.683,71</text:p>
          </table:table-cell>
          <table:table-cell office:value-type="string">
            <text:p>21/03/2026 a 21/03/2027</text:p>
          </table:table-cell>
          <table:table-cell office:value-type="string">
            <text:p>Termo aditivo: https://portal.ourilandiadonorte.pa.leg.br/storage/licitacoes/2026/007/2026/3MF4EkGJ8EHKPJexigVCUVSPosWcjoGZBUKCgrOH.pdf | Termo aditivo: https://portal.ourilandiadonorte.pa.leg.br/storage/licitacoes/2026/007/2026/B1XInvjPeTYMWlv2WHK5DH9FGQPiuxCxr9kNMyjc.pdf | Contrato original: https://portal.ourilandiadonorte.pa.leg.br/storage/licitacoes/2026/007/2026/eea0ZoaHdlB044B1kN7Z9G2q8H80BLIBP8mvSR6m.pdf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4/2025</text:p>
          </table:table-cell>
          <table:table-cell office:value-type="string">
            <text:p>J G E SERVIÇOS E COMÉRCIO LTDA</text:p>
          </table:table-cell>
          <table:table-cell office:value-type="string">
            <text:p>O objeto do presente instrumento é a contratação de empresa especializada para
prestação de serviços continuados de manutenção preventiva e corretiva em
bebedouros, refrigeradores horizontal/vertical, aparelhos de ar-condicionado e
freezers, com serviços sob demanda de instalação e remanejamento, com
fornecimento de mão de obra, materiais e equipamentos necessários para execução
dos serviços, para atender as demandas da Câmara Municipal de Ourilândia do
Norte, nas condições estabelecidas no Termo de Referência</text:p>
          </table:table-cell>
          <table:table-cell office:value-type="string">
            <text:p>R$ 25.347,51</text:p>
          </table:table-cell>
          <table:table-cell office:value-type="string">
            <text:p>21/03/2025 a 21/03/2026</text:p>
          </table:table-cell>
          <table:table-cell office:value-type="string">
            <text:p>Contrato original: https://portal.ourilandiadonorte.pa.leg.br/storage/contratos/afPG79MVMuqT8lpxeqVFnzeqQVpTZ3a25Za0Pc6o.pdf</text:p>
          </table:table-cell>
        </table:table-row>
      </table:table>
      <text:p>Hash de Integridade: 9d15fb939a1dd727ed62166101d66b0cb08b772f6a83116474bc7cd38879f084</text:p>
    </office:text>
  </office:body>
</office:document-content>
</file>