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8/08/2026 04:37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Não informado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6/2022</text:p>
          </table:table-cell>
          <table:table-cell office:value-type="string">
            <text:p>R. DE C. G. DA SILVA ENERGIA SOLAR EIRELI</text:p>
          </table:table-cell>
          <table:table-cell office:value-type="string">
            <text:p>CONTRATAÇÃO DE EMPRESA ESPECIALIZADA OBJETIVANDO A PRESTAÇÃO DE SERVIÇOS PARA A INSTALAÇÃO DA USINA FOTOVOLTAICA DE MICROGERAÇÃO NO PRÉDIO SEDE
DA CÂMARA MUNICIPAL DE OURILÂNDIA DO NORTE- PARÁ, COM CAPACIDADE MÍNIMA DE GERAÇÃO DE 41,8KWP</text:p>
          </table:table-cell>
          <table:table-cell office:value-type="string">
            <text:p>R$ 159.999,53</text:p>
          </table:table-cell>
          <table:table-cell office:value-type="string">
            <text:p>02/12/2022 a 31/12/2022</text:p>
          </table:table-cell>
          <table:table-cell office:value-type="string">
            <text:p>Contrato original: https://portal.ourilandiadonorte.pa.leg.br/storage/contratos/NL3Lg76wErc2Np42cqgp73kAYWTfjExqzlhUJsMg.pdf</text:p>
          </table:table-cell>
        </table:table-row>
      </table:table>
      <text:p>Hash de Integridade: 0f4f47f261061bcc977ea7a5cd9c7e4fbf2e3855004a5985fcb6b36c702212d4</text:p>
    </office:text>
  </office:body>
</office:document-content>
</file>