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8:39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</table:table>
      <text:p>Hash de Integridade: 3e09773a8ea6ba8888cbf553a5e5a603cbb9f896c2bfed72e4c929a11512fc5a</text:p>
    </office:text>
  </office:body>
</office:document-content>
</file>