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5:47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</table:table>
      <text:p>Hash de Integridade: ab027eb3c1fa83a9174797b16b78475bb394cfb2b6fbcea1347a479360077157</text:p>
    </office:text>
  </office:body>
</office:document-content>
</file>