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office:version="1.2">
  <office:body>
    <office:text>
      <text:p>TRANSFERÊNCIAS RECEBIDAS</text:p>
      <text:p>Gerado em: 17/08/2026 22:58 | Hash: aaf7d0b794edbfea601f61a713283487063779c5dd59564a0604811fa6c39601</text:p>
      <text:p/>
      <text:p>Tipo: Certidão eletrônica de não ocorrência</text:p>
      <text:p>Documento: CMON-CERT-TREC-2026-000247</text:p>
      <text:p>Competência: 01/07/2026 a 31/07/2026</text:p>
      <text:p>Unidade emitente: Compras e Licitações</text:p>
      <text:p>Inteiro teor: https://portal.ourilandiadonorte.pa.leg.br/verificar-certidao-nao-ocorrencia/4d18f239-e4d7-49e2-8bb0-d43c45e75ad6/pdf</text:p>
      <text:p/>
      <text:p>Tipo: Declaração histórica</text:p>
      <text:p>Nº/Ano: /2026</text:p>
      <text:p>Órgão/Entidade: Câmara Municipal de Ourilândia do Norte Pará</text:p>
      <text:p>Objeto: Declaração de Convênio junho 2026.</text:p>
      <text:p>Valor total: R$ 0,00</text:p>
      <text:p>Valor recebido: R$ 0,00</text:p>
      <text:p>Recebimento: N/I</text:p>
      <text:p>Vigência: N/I</text:p>
      <text:p>Atualização: 02/07/2026</text:p>
      <text:p>Inteiro teor: https://portal.ourilandiadonorte.pa.leg.br/storage/convenios/anexos/coQlT16ZorQFcC50a2sgqr1JGBYsQTDyYERsSFDK.pdf</text:p>
      <text:p/>
      <text:p>Tipo: Declaração histórica</text:p>
      <text:p>Nº/Ano: /2026</text:p>
      <text:p>Órgão/Entidade: Câmara Municipal de Ourilândia do Norte Pará</text:p>
      <text:p>Objeto: Declaração de Convênio maio 2026</text:p>
      <text:p>Valor total: R$ 0,00</text:p>
      <text:p>Valor recebido: R$ 0,00</text:p>
      <text:p>Recebimento: N/I</text:p>
      <text:p>Vigência: N/I</text:p>
      <text:p>Atualização: 02/06/2026</text:p>
      <text:p>Inteiro teor: https://portal.ourilandiadonorte.pa.leg.br/storage/convenios/anexos/oM0u2QDoYPU44cOZ1eVKXeTnoH4hwR2X8Teirrba.pdf</text:p>
      <text:p/>
      <text:p>Tipo: Declaração histórica</text:p>
      <text:p>Nº/Ano: /2026</text:p>
      <text:p>Órgão/Entidade: Câmara Municipal de Ourilândia do Norte Pará</text:p>
      <text:p>Objeto: Declaração de Convênio Abril 2026</text:p>
      <text:p>Valor total: R$ 0,00</text:p>
      <text:p>Valor recebido: R$ 0,00</text:p>
      <text:p>Recebimento: N/I</text:p>
      <text:p>Vigência: N/I</text:p>
      <text:p>Atualização: 27/05/2026</text:p>
      <text:p>Inteiro teor: https://portal.ourilandiadonorte.pa.leg.br/storage/convenios/anexos/hQISVi2SvrzidRYYq5e2GO2Mc4AXzqU9N505gnIz.pdf</text:p>
      <text:p/>
      <text:p>Tipo: Declaração histórica</text:p>
      <text:p>Nº/Ano: /2026</text:p>
      <text:p>Órgão/Entidade: Câmara Municipal de Ourilândia do Norte Pará</text:p>
      <text:p>Objeto: Declaração de Convênio março 2026</text:p>
      <text:p>Valor total: R$ 0,00</text:p>
      <text:p>Valor recebido: R$ 0,00</text:p>
      <text:p>Recebimento: N/I</text:p>
      <text:p>Vigência: N/I</text:p>
      <text:p>Atualização: 26/05/2026</text:p>
      <text:p>Inteiro teor: https://portal.ourilandiadonorte.pa.leg.br/storage/convenios/anexos/j82CPIai5mmdhBJrrG3jVtVPxgDbh3sc96rVFKSV.pdf</text:p>
      <text:p/>
      <text:p>Tipo: Declaração histórica</text:p>
      <text:p>Nº/Ano: /2026</text:p>
      <text:p>Órgão/Entidade: Câmara Municipal de Ourilândia do Norte Pará</text:p>
      <text:p>Objeto: Declaração de Convênio fevereiro 2026</text:p>
      <text:p>Valor total: R$ 0,00</text:p>
      <text:p>Valor recebido: R$ 0,00</text:p>
      <text:p>Recebimento: N/I</text:p>
      <text:p>Vigência: N/I</text:p>
      <text:p>Atualização: 26/05/2026</text:p>
      <text:p>Inteiro teor: https://portal.ourilandiadonorte.pa.leg.br/storage/convenios/anexos/wwvvLO8I5nZKNPiuoWTLVlUBN3AkCreTAX8gYmYu.pdf</text:p>
      <text:p/>
      <text:p>Tipo: Declaração histórica</text:p>
      <text:p>Nº/Ano: /2026</text:p>
      <text:p>Órgão/Entidade: Câmara Municipal de Ourilândia do Norte Pará</text:p>
      <text:p>Objeto: Declaração Convênio Janeiro 2026</text:p>
      <text:p>Valor total: R$ 0,00</text:p>
      <text:p>Valor recebido: R$ 0,00</text:p>
      <text:p>Recebimento: N/I</text:p>
      <text:p>Vigência: N/I</text:p>
      <text:p>Atualização: 16/02/2026</text:p>
      <text:p>Inteiro teor: https://portal.ourilandiadonorte.pa.leg.br/storage/convenios/anexos/05X7IZEvg0PmHDayqADYQYskLQGVDfN576MzGBbn.pdf</text:p>
      <text:p/>
      <text:p>Tipo: Certidão eletrônica de não ocorrência</text:p>
      <text:p>Documento: CMON-CERT-TREC-2025-000094</text:p>
      <text:p>Competência: 01/12/2025 a 31/12/2025</text:p>
      <text:p>Unidade emitente: Compras e Licitações</text:p>
      <text:p>Inteiro teor: https://portal.ourilandiadonorte.pa.leg.br/verificar-certidao-nao-ocorrencia/7619d2ca-3c81-451e-9f58-f1a1cf45ddfa/pdf</text:p>
      <text:p/>
      <text:p>Tipo: Declaração histórica</text:p>
      <text:p>Nº/Ano: /2025</text:p>
      <text:p>Órgão/Entidade: Câmara Municipal de Ourilândia do Norte Pará</text:p>
      <text:p>Objeto: Declaração Convênio Novembro 2025.</text:p>
      <text:p>Valor total: R$ 0,00</text:p>
      <text:p>Valor recebido: R$ 0,00</text:p>
      <text:p>Recebimento: N/I</text:p>
      <text:p>Vigência: N/I</text:p>
      <text:p>Atualização: 01/05/2026</text:p>
      <text:p>Inteiro teor: Sem arquivo</text:p>
      <text:p/>
      <text:p>Tipo: Declaração histórica</text:p>
      <text:p>Nº/Ano: /2025</text:p>
      <text:p>Órgão/Entidade: Câmara Municipal de Ourilândia do Norte Pará</text:p>
      <text:p>Objeto: Declaração Convênio Outubro 2025.</text:p>
      <text:p>Valor total: R$ 0,00</text:p>
      <text:p>Valor recebido: R$ 0,00</text:p>
      <text:p>Recebimento: N/I</text:p>
      <text:p>Vigência: N/I</text:p>
      <text:p>Atualização: 01/05/2026</text:p>
      <text:p>Inteiro teor: Sem arquivo</text:p>
      <text:p/>
      <text:p>Tipo: Declaração histórica</text:p>
      <text:p>Nº/Ano: /2025</text:p>
      <text:p>Órgão/Entidade: Câmara Municipal de Ourilândia do Norte Pará</text:p>
      <text:p>Objeto: Declaração Convênio Setembro convênio_ 2025</text:p>
      <text:p>Valor total: R$ 0,00</text:p>
      <text:p>Valor recebido: R$ 0,00</text:p>
      <text:p>Recebimento: N/I</text:p>
      <text:p>Vigência: N/I</text:p>
      <text:p>Atualização: 15/06/2026</text:p>
      <text:p>Inteiro teor: https://portal.ourilandiadonorte.pa.leg.br/storage/convenios/anexos/zovubgGryScmweiIgf5YjqWKzPQiU6pZ8LNEuvZo.pdf</text:p>
      <text:p/>
      <text:p>Tipo: Declaração histórica</text:p>
      <text:p>Nº/Ano: /2025</text:p>
      <text:p>Órgão/Entidade: Câmara Municipal de Ourilândia do Norte Pará</text:p>
      <text:p>Objeto: Declaração Convênio agosto mensal_ 2025</text:p>
      <text:p>Valor total: R$ 0,00</text:p>
      <text:p>Valor recebido: R$ 0,00</text:p>
      <text:p>Recebimento: N/I</text:p>
      <text:p>Vigência: N/I</text:p>
      <text:p>Atualização: 01/05/2026</text:p>
      <text:p>Inteiro teor: https://portal.ourilandiadonorte.pa.leg.br/storage/convenios/anexos/899ebnLJiTiHQLLwCi7yP69y1648qMNdAmpATZjq.pdf</text:p>
      <text:p/>
      <text:p>Tipo: Declaração histórica</text:p>
      <text:p>Nº/Ano: /2025</text:p>
      <text:p>Órgão/Entidade: Câmara Municipal de Ourilândia do Norte Pará</text:p>
      <text:p>Objeto: Declaração Convênio julho 2025</text:p>
      <text:p>Valor total: R$ 0,00</text:p>
      <text:p>Valor recebido: R$ 0,00</text:p>
      <text:p>Recebimento: N/I</text:p>
      <text:p>Vigência: N/I</text:p>
      <text:p>Atualização: 01/05/2026</text:p>
      <text:p>Inteiro teor: https://portal.ourilandiadonorte.pa.leg.br/storage/convenios/anexos/5QKkqUvQdtpd3lCI3iqc1MGGaNBNBnRyDOm37OSW.pdf</text:p>
      <text:p/>
      <text:p>Tipo: Declaração histórica</text:p>
      <text:p>Nº/Ano: /2025</text:p>
      <text:p>Órgão/Entidade: Câmara Municipal de Ourilândia do Norte Pará</text:p>
      <text:p>Objeto: Declaração de Convênio junho 2025</text:p>
      <text:p>Valor total: R$ 0,00</text:p>
      <text:p>Valor recebido: R$ 0,00</text:p>
      <text:p>Recebimento: N/I</text:p>
      <text:p>Vigência: N/I</text:p>
      <text:p>Atualização: 02/07/2026</text:p>
      <text:p>Inteiro teor: https://portal.ourilandiadonorte.pa.leg.br/storage/convenios/anexos/EoG0XxHkSIRuYyMV2mf5nauq9ZV1T9LpMsJeckmE.pdf</text:p>
      <text:p/>
      <text:p>Tipo: Declaração histórica</text:p>
      <text:p>Nº/Ano: /2025</text:p>
      <text:p>Órgão/Entidade: Câmara Municipal de Ourilândia do Norte Pará</text:p>
      <text:p>Objeto: Declaração de Convênio maio 2025</text:p>
      <text:p>Valor total: R$ 0,00</text:p>
      <text:p>Valor recebido: R$ 0,00</text:p>
      <text:p>Recebimento: N/I</text:p>
      <text:p>Vigência: N/I</text:p>
      <text:p>Atualização: 01/05/2026</text:p>
      <text:p>Inteiro teor: https://portal.ourilandiadonorte.pa.leg.br/storage/convenios/anexos/YO6HIe85IFVsIvN2ieU45bEd9x3Zk6TQXFSySDU5.pdf</text:p>
      <text:p/>
      <text:p>Tipo: Declaração histórica</text:p>
      <text:p>Nº/Ano: /2025</text:p>
      <text:p>Órgão/Entidade: Câmara Municipal de Ourilândia do Norte Pará</text:p>
      <text:p>Objeto: Declaração Convênio Abril 2025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C5z0ki3cHXBKau1Glp7ApWUELp2atuvZP0K04zIz.pdf</text:p>
      <text:p/>
      <text:p>Tipo: Declaração histórica</text:p>
      <text:p>Nº/Ano: /2025</text:p>
      <text:p>Órgão/Entidade: Câmara Municipal de Ourilândia do Norte Pará</text:p>
      <text:p>Objeto: Declaração Convênio Março 2025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2w4CCcFkPBofnyUJPgCEs2NWs2uVLoM0kFSuxMBr.pdf</text:p>
      <text:p/>
      <text:p>Tipo: Declaração histórica</text:p>
      <text:p>Nº/Ano: /2025</text:p>
      <text:p>Órgão/Entidade: Câmara Municipal de Ourilândia do Norte Pará</text:p>
      <text:p>Objeto: Declaração Convênios Fevereiro 2025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DgK3v6a1XFzfBOrVhPrZg754cwyIvVFN1ygSqD1c.pdf</text:p>
      <text:p/>
      <text:p>Tipo: Declaração histórica</text:p>
      <text:p>Nº/Ano: /2025</text:p>
      <text:p>Órgão/Entidade: Câmara Municipal de Ourilândia do Norte Pará</text:p>
      <text:p>Objeto: Declaração Convênios Janeiro 2025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fI8u4jDPfoeIelTZDSQOIgf0oe8HFYjukC7vLvG7.pdf</text:p>
      <text:p/>
      <text:p>Tipo: Declaração histórica</text:p>
      <text:p>Nº/Ano: /2024</text:p>
      <text:p>Órgão/Entidade: Câmara Municipal de Ourilândia do Norte Pará</text:p>
      <text:p>Objeto: Declaração 2024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MqNcSJ6oK3ZuyWYBg536ibwolPE4T2P2tgDNwabY.pdf</text:p>
      <text:p/>
      <text:p>Tipo: Declaração histórica</text:p>
      <text:p>Nº/Ano: /2023</text:p>
      <text:p>Órgão/Entidade: Câmara Municipal de Ourilândia do Norte Pará</text:p>
      <text:p>Objeto: Declaração 2023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YXMbPW8rufHxT9Xt7WWXpgAPId1X1ZElPbEngS3V.pdf</text:p>
      <text:p/>
      <text:p>Tipo: Declaração histórica</text:p>
      <text:p>Nº/Ano: /2022</text:p>
      <text:p>Órgão/Entidade: Câmara Municipal de Ourilândia do Norte Pará</text:p>
      <text:p>Objeto: Declaração 2022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h6QyhIvbVTDPSb3ptIk5Ws2eSRzEQYjchvrfulSW.pdf | https://portal.ourilandiadonorte.pa.leg.br/storage/convenios/anexos/7rfsyASb74WltDbpe0hh8FyI0ocJRgNwe2Pzr2qn.pdf</text:p>
      <text:p/>
      <text:p>Tipo: Declaração histórica</text:p>
      <text:p>Nº/Ano: /2021</text:p>
      <text:p>Órgão/Entidade: Câmara Municipal de Ourilândia do Norte Pará</text:p>
      <text:p>Objeto: Declaração 2021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p8SEUksoTXAqxc5mFFwp24Dk8KRE5pJph7G1gurY.pdf</text:p>
      <text:p/>
      <text:p>Tipo: Transferência recebida</text:p>
      <text:p>Nº/Ano: /2019</text:p>
      <text:p>Órgão/Entidade: Câmara Municipal de Ourilândia do Norte Pará</text:p>
      <text:p>Objeto: Declaração 2019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MhtAL8ubgKU0HRG69wrYRQ1FYWmtxnVg2U7Mw7xV.pdf</text:p>
      <text:p/>
      <text:p>Tipo: Declaração histórica</text:p>
      <text:p>Nº/Ano: /2018</text:p>
      <text:p>Órgão/Entidade: Câmara Municipal de Ourilândia do Norte Pará</text:p>
      <text:p>Objeto: Declaração 2018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vcdJ136dUDsZvycmUf04iSViSXpmdbFwUS7L5gH6.pdf</text:p>
      <text:p/>
      <text:p>Tipo: Declaração histórica</text:p>
      <text:p>Nº/Ano: /2018</text:p>
      <text:p>Órgão/Entidade: Câmara Municipal de Ourilândia do Norte Pará</text:p>
      <text:p>Objeto: Declaração 2018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yENhPiCgbCJcm0dgZ7wNfuhK7pTSUEh23ZWOKMIQ.pdf</text:p>
      <text:p/>
      <text:p>Tipo: Declaração histórica</text:p>
      <text:p>Nº/Ano: /2017</text:p>
      <text:p>Órgão/Entidade: Câmara Municipal de Ourilândia do Norte Pará</text:p>
      <text:p>Objeto: Declaração 2017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IrJiVNhT7Y4lxAmsQf3AwxUxD4awLZL2rifEil4M.pdf</text:p>
      <text:p/>
      <text:p>Tipo: Declaração histórica</text:p>
      <text:p>Nº/Ano: /2017</text:p>
      <text:p>Órgão/Entidade: Câmara Municipal de Ourilândia do Norte Pará</text:p>
      <text:p>Objeto: Declaração 2017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lc8CB3TgGkwWoWZjb7cdHDPAIsfIgSGqZUht7llT.pdf</text:p>
      <text:p/>
    </office:text>
  </office:body>
</office:document-content>
</file>