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2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VALE COMERCIO DE MOTOS LTDA</text:p>
          </table:table-cell>
          <table:table-cell office:value-type="string">
            <text:p>007/2022 · 07/12/2022 · 07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7162d3d56423d45a591490f70d6703b3a0ab52c3ea8b1c3742a40ab162f29ada</text:p>
    </office:text>
  </office:body>
</office:document-content>
</file>