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Fiscais de Contrato</text:h>
      <text:p>Gerado em: 17/08/2026 22:54</text:p>
      <table:table table:name="Fiscais">
        <table:table-row>
          <table:table-cell office:value-type="string">
            <text:p>Tipo do registro</text:p>
          </table:table-cell>
          <table:table-cell office:value-type="string">
            <text:p>Servidor / Documento</text:p>
          </table:table-cell>
          <table:table-cell office:value-type="string">
            <text:p>Matrícula / Período</text:p>
          </table:table-cell>
          <table:table-cell office:value-type="string">
            <text:p>Função</text:p>
          </table:table-cell>
          <table:table-cell office:value-type="string">
            <text:p>Contrato fiscalizado</text:p>
          </table:table-cell>
          <table:table-cell office:value-type="string">
            <text:p>Fornecedor</text:p>
          </table:table-cell>
          <table:table-cell office:value-type="string">
            <text:p>Ato / Situação / Verificação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9</text:p>
          </table:table-cell>
          <table:table-cell office:value-type="string">
            <text:p>01/11/2023 a 30/11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ceac0cc-0040-444b-97f0-488dbd374d24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8</text:p>
          </table:table-cell>
          <table:table-cell office:value-type="string">
            <text:p>01/09/2023 a 30/09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9751e57-5cb3-4591-830b-9c7e77369c3d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7</text:p>
          </table:table-cell>
          <table:table-cell office:value-type="string">
            <text:p>01/08/2023 a 31/08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25abda4-d84c-4fba-85bb-9ed18b3ca753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6</text:p>
          </table:table-cell>
          <table:table-cell office:value-type="string">
            <text:p>01/07/2023 a 31/07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6c07dd9c-219e-4488-976f-1ddd5ed4f305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5</text:p>
          </table:table-cell>
          <table:table-cell office:value-type="string">
            <text:p>01/06/2023 a 30/06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70515e7-8ea8-48e9-829a-c49c36d0c25d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4</text:p>
          </table:table-cell>
          <table:table-cell office:value-type="string">
            <text:p>01/05/2023 a 31/05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2164adb1-02d3-4678-be60-823b3986133b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3</text:p>
          </table:table-cell>
          <table:table-cell office:value-type="string">
            <text:p>01/04/2023 a 30/04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33861b5-ba76-4b37-b515-c6589f326b7e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2</text:p>
          </table:table-cell>
          <table:table-cell office:value-type="string">
            <text:p>01/03/2023 a 31/03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de2d8cf0-ba76-44a1-9047-35116fcb1e9a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1</text:p>
          </table:table-cell>
          <table:table-cell office:value-type="string">
            <text:p>01/02/2023 a 28/02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884a90f-f9e2-4111-8477-3fce7b7ec639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0</text:p>
          </table:table-cell>
          <table:table-cell office:value-type="string">
            <text:p>01/01/2023 a 31/01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42693820-c714-436b-ab65-bbec1a80ae62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JOÃO VITOR SILVA RODRIGUES</text:p>
          </table:table-cell>
          <table:table-cell office:value-type="string">
            <text:p>N/I</text:p>
          </table:table-cell>
          <table:table-cell office:value-type="string">
            <text:p>Titular · Engenheiro Civil</text:p>
          </table:table-cell>
          <table:table-cell office:value-type="string">
            <text:p>Nº 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059/2023 · 23/10/2023 · 25/10/2023 a 31/12/2023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d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005/2022 · 11/11/2022 · 31/12/2022 a atual · Fiscalização encerrada</text:p>
          </table:table-cell>
        </table:table-row>
      </table:table>
      <text:p>Hash de Integridade: d0f89b71fbd0acfaac1bc78c7e5876776684502e44b54c66b02546474bde0543</text:p>
    </office:text>
  </office:body>
</office:document-content>
</file>