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Fiscais de Contrato</text:h>
      <text:p>Gerado em: 17/08/2026 22:54</text:p>
      <table:table table:name="Fiscais">
        <table:table-row>
          <table:table-cell office:value-type="string">
            <text:p>Tipo do registro</text:p>
          </table:table-cell>
          <table:table-cell office:value-type="string">
            <text:p>Servidor / Documento</text:p>
          </table:table-cell>
          <table:table-cell office:value-type="string">
            <text:p>Matrícula / Período</text:p>
          </table:table-cell>
          <table:table-cell office:value-type="string">
            <text:p>Função</text:p>
          </table:table-cell>
          <table:table-cell office:value-type="string">
            <text:p>Contrato fiscalizado</text:p>
          </table:table-cell>
          <table:table-cell office:value-type="string">
            <text:p>Fornecedor</text:p>
          </table:table-cell>
          <table:table-cell office:value-type="string">
            <text:p>Ato / Situação / Verificação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51</text:p>
          </table:table-cell>
          <table:table-cell office:value-type="string">
            <text:p>01/12/2024 a 31/12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669f10f-7fb4-4ef8-83d5-42232bafe007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50</text:p>
          </table:table-cell>
          <table:table-cell office:value-type="string">
            <text:p>01/11/2024 a 30/11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dff0aeb-7166-4610-b9b9-ace17e816828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9</text:p>
          </table:table-cell>
          <table:table-cell office:value-type="string">
            <text:p>01/10/2024 a 31/10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6d197fab-2b17-4c41-ab2d-7d7fea66900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8</text:p>
          </table:table-cell>
          <table:table-cell office:value-type="string">
            <text:p>01/09/2024 a 30/09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7564c844-7968-4d80-8ad2-beb3ac37b2e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7</text:p>
          </table:table-cell>
          <table:table-cell office:value-type="string">
            <text:p>01/08/2024 a 31/08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b8aba407-24e6-4253-a917-4c51976af5d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6</text:p>
          </table:table-cell>
          <table:table-cell office:value-type="string">
            <text:p>01/07/2024 a 31/07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22d7f1-0ccc-4eb0-be8d-e275f727460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5</text:p>
          </table:table-cell>
          <table:table-cell office:value-type="string">
            <text:p>01/06/2024 a 30/06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768e0a95-66a6-4320-90c5-efeb5dadfbc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4</text:p>
          </table:table-cell>
          <table:table-cell office:value-type="string">
            <text:p>01/05/2024 a 31/05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33a8c8e4-8098-4f6f-9f6d-2f39c9e9ee3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3</text:p>
          </table:table-cell>
          <table:table-cell office:value-type="string">
            <text:p>01/04/2024 a 30/04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3f0298d9-d292-45db-a8fe-5b19a6f3fdb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2</text:p>
          </table:table-cell>
          <table:table-cell office:value-type="string">
            <text:p>01/03/2024 a 31/03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33d705a-dbfa-4ee4-a426-4c798edd6688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1</text:p>
          </table:table-cell>
          <table:table-cell office:value-type="string">
            <text:p>01/02/2024 a 29/02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981d4b8e-af0b-4ba0-9647-a1bd27f8f3d9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0</text:p>
          </table:table-cell>
          <table:table-cell office:value-type="string">
            <text:p>01/01/2024 a 31/01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e3c605b-377e-4da5-9691-8e4d9cda4afb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d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005/2022 · 11/11/2022 · 31/12/2022 a atual · Fiscalização encerrada</text:p>
          </table:table-cell>
        </table:table-row>
      </table:table>
      <text:p>Hash de Integridade: 57ec6f6cf85e002bc0a1a2f4272988d211ea474e4621af5f3b3d661a3f3e331f</text:p>
    </office:text>
  </office:body>
</office:document-content>
</file>