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Fiscais de Contrato</text:h>
      <text:p>Gerado em: 17/08/2026 22:54</text:p>
      <table:table table:name="Fiscais">
        <table:table-row>
          <table:table-cell office:value-type="string">
            <text:p>Tipo do registro</text:p>
          </table:table-cell>
          <table:table-cell office:value-type="string">
            <text:p>Servidor / Documento</text:p>
          </table:table-cell>
          <table:table-cell office:value-type="string">
            <text:p>Matrícula / Período</text:p>
          </table:table-cell>
          <table:table-cell office:value-type="string">
            <text:p>Função</text:p>
          </table:table-cell>
          <table:table-cell office:value-type="string">
            <text:p>Contrato fiscalizado</text:p>
          </table:table-cell>
          <table:table-cell office:value-type="string">
            <text:p>Fornecedor</text:p>
          </table:table-cell>
          <table:table-cell office:value-type="string">
            <text:p>Ato / Situação / Verificação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60</text:p>
          </table:table-cell>
          <table:table-cell office:value-type="string">
            <text:p>01/11/2025 a 30/11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98a4abb0-f150-4c37-b668-915d06c717f3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9</text:p>
          </table:table-cell>
          <table:table-cell office:value-type="string">
            <text:p>01/10/2025 a 31/10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8a47d21-f22a-4e83-b971-e5990509601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8</text:p>
          </table:table-cell>
          <table:table-cell office:value-type="string">
            <text:p>01/09/2025 a 30/09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4e173345-7ca5-4d6d-a71c-7291d28dcd81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7</text:p>
          </table:table-cell>
          <table:table-cell office:value-type="string">
            <text:p>01/08/2025 a 31/08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511a4c7-86df-47ed-8564-dac8c86c2371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6</text:p>
          </table:table-cell>
          <table:table-cell office:value-type="string">
            <text:p>01/07/2025 a 31/07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5d18b5-dd5a-41a9-b401-dc59a3c04e5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5</text:p>
          </table:table-cell>
          <table:table-cell office:value-type="string">
            <text:p>01/06/2025 a 30/06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a76a77a-3924-4844-88b0-bc55dc5c2cd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4</text:p>
          </table:table-cell>
          <table:table-cell office:value-type="string">
            <text:p>01/05/2025 a 31/05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272a244e-348a-4f72-a2dd-9ee2cadb9f4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3</text:p>
          </table:table-cell>
          <table:table-cell office:value-type="string">
            <text:p>01/04/2025 a 30/04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bd458e7b-c234-4ed1-90db-2fe0f102ed2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2</text:p>
          </table:table-cell>
          <table:table-cell office:value-type="string">
            <text:p>01/02/2025 a 28/02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fa6b9fb-07f7-4a9a-bc1b-424153c9ce1b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Lucas Eduardo Souza e Silva</text:p>
          </table:table-cell>
          <table:table-cell office:value-type="string">
            <text:p>CMON10088</text:p>
          </table:table-cell>
          <table:table-cell office:value-type="string">
            <text:p>Titular · ASSESSOR JURIDICO</text:p>
          </table:table-cell>
          <table:table-cell office:value-type="string">
            <text:p>Nº 004/2025</text:p>
          </table:table-cell>
          <table:table-cell office:value-type="string">
            <text:p>J G E SERVIÇOS E COMÉRCIO LTDA</text:p>
          </table:table-cell>
          <table:table-cell office:value-type="string">
            <text:p>132/2025 · 21/03/2025 · 21/03/2025 a 21/03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Lucas Leite Feitosa</text:p>
          </table:table-cell>
          <table:table-cell office:value-type="string">
            <text:p>N/I</text:p>
          </table:table-cell>
          <table:table-cell office:value-type="string">
            <text:p>Titular</text:p>
          </table:table-cell>
          <table:table-cell office:value-type="string">
            <text:p>Nº 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033-A/2025 · 17/01/2025 · 17/01/2025 a 31/12/2025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6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d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005/2022 · 11/11/2022 · 31/12/2022 a atual · Fiscalização encerrada</text:p>
          </table:table-cell>
        </table:table-row>
      </table:table>
      <text:p>Hash de Integridade: 1e7934eedd1680b4bd723044edeae7012302d1e8d90f0ff827343b3d10a8484e</text:p>
    </office:text>
  </office:body>
</office:document-content>
</file>