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7/08/2026 22:54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6</text:p>
          </table:table-cell>
          <table:table-cell office:value-type="string">
            <text:p>01/07/2026 a 31/07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b44ab0-b1f9-4fed-83b1-72aece63403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5</text:p>
          </table:table-cell>
          <table:table-cell office:value-type="string">
            <text:p>01/06/2026 a 30/06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11573a4a-902b-4b33-8cca-df532fc4f05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4</text:p>
          </table:table-cell>
          <table:table-cell office:value-type="string">
            <text:p>01/05/2026 a 31/05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c0004f48-52d3-4995-bcd8-e5343768bb2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3</text:p>
          </table:table-cell>
          <table:table-cell office:value-type="string">
            <text:p>01/04/2026 a 30/04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f48a6b82-62a5-42f6-8dc6-7517164e226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2</text:p>
          </table:table-cell>
          <table:table-cell office:value-type="string">
            <text:p>01/03/2026 a 31/03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ff38c06-e0dd-4caa-9f2c-cb840c2b47e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1</text:p>
          </table:table-cell>
          <table:table-cell office:value-type="string">
            <text:p>01/02/2026 a 28/02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9541e8d-18f2-44c8-abc2-8bf8955a823f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Eduardo Bismarc Pereira da Silva</text:p>
          </table:table-cell>
          <table:table-cell office:value-type="string">
            <text:p>000182</text:p>
          </table:table-cell>
          <table:table-cell office:value-type="string">
            <text:p>Titular · ASSESSOR JURIDICO</text:p>
          </table:table-cell>
          <table:table-cell office:value-type="string">
            <text:p>Nº 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00025/2026 · 16/01/2026 · 16/01/2026 a 31/12/2026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Eduardo Souza e Silva</text:p>
          </table:table-cell>
          <table:table-cell office:value-type="string">
            <text:p>CMON10088</text:p>
          </table:table-cell>
          <table:table-cell office:value-type="string">
            <text:p>Titular · ASSESSOR JURIDICO</text:p>
          </table:table-cell>
          <table:table-cell office:value-type="string">
            <text:p>Nº 004/2025</text:p>
          </table:table-cell>
          <table:table-cell office:value-type="string">
            <text:p>J G E SERVIÇOS E COMÉRCIO LTDA</text:p>
          </table:table-cell>
          <table:table-cell office:value-type="string">
            <text:p>132/2025 · 21/03/2025 · 21/03/2025 a 21/03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6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d5257e886b62e74d1f482dbf855040fc4b16bb716459158d509ed3173ab108f6</text:p>
    </office:text>
  </office:body>
</office:document-content>
</file>