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8/08/2026 00:46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6</text:p>
          </table:table-cell>
          <table:table-cell office:value-type="string">
            <text:p>01/07/2026 a 31/07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b44ab0-b1f9-4fed-83b1-72aece63403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5</text:p>
          </table:table-cell>
          <table:table-cell office:value-type="string">
            <text:p>01/06/2026 a 30/06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11573a4a-902b-4b33-8cca-df532fc4f05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4</text:p>
          </table:table-cell>
          <table:table-cell office:value-type="string">
            <text:p>01/05/2026 a 31/05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c0004f48-52d3-4995-bcd8-e5343768bb2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3</text:p>
          </table:table-cell>
          <table:table-cell office:value-type="string">
            <text:p>01/04/2026 a 30/04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f48a6b82-62a5-42f6-8dc6-7517164e226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2</text:p>
          </table:table-cell>
          <table:table-cell office:value-type="string">
            <text:p>01/03/2026 a 31/03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ff38c06-e0dd-4caa-9f2c-cb840c2b47e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1</text:p>
          </table:table-cell>
          <table:table-cell office:value-type="string">
            <text:p>01/02/2026 a 28/02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9541e8d-18f2-44c8-abc2-8bf8955a823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60</text:p>
          </table:table-cell>
          <table:table-cell office:value-type="string">
            <text:p>01/11/2025 a 30/11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a4abb0-f150-4c37-b668-915d06c717f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9</text:p>
          </table:table-cell>
          <table:table-cell office:value-type="string">
            <text:p>01/10/2025 a 31/10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8a47d21-f22a-4e83-b971-e5990509601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8</text:p>
          </table:table-cell>
          <table:table-cell office:value-type="string">
            <text:p>01/09/2025 a 30/09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e173345-7ca5-4d6d-a71c-7291d28dcd8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7</text:p>
          </table:table-cell>
          <table:table-cell office:value-type="string">
            <text:p>01/08/2025 a 31/08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511a4c7-86df-47ed-8564-dac8c86c237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6</text:p>
          </table:table-cell>
          <table:table-cell office:value-type="string">
            <text:p>01/07/2025 a 31/07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5d18b5-dd5a-41a9-b401-dc59a3c04e5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5</text:p>
          </table:table-cell>
          <table:table-cell office:value-type="string">
            <text:p>01/06/2025 a 30/06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76a77a-3924-4844-88b0-bc55dc5c2cd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4</text:p>
          </table:table-cell>
          <table:table-cell office:value-type="string">
            <text:p>01/05/2025 a 31/05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72a244e-348a-4f72-a2dd-9ee2cadb9f4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3</text:p>
          </table:table-cell>
          <table:table-cell office:value-type="string">
            <text:p>01/04/2025 a 30/04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d458e7b-c234-4ed1-90db-2fe0f102ed2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2</text:p>
          </table:table-cell>
          <table:table-cell office:value-type="string">
            <text:p>01/02/2025 a 28/02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fa6b9fb-07f7-4a9a-bc1b-424153c9ce1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1</text:p>
          </table:table-cell>
          <table:table-cell office:value-type="string">
            <text:p>01/12/2024 a 31/1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669f10f-7fb4-4ef8-83d5-42232bafe007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0</text:p>
          </table:table-cell>
          <table:table-cell office:value-type="string">
            <text:p>01/11/2024 a 30/1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dff0aeb-7166-4610-b9b9-ace17e81682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9</text:p>
          </table:table-cell>
          <table:table-cell office:value-type="string">
            <text:p>01/10/2024 a 31/10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d197fab-2b17-4c41-ab2d-7d7fea6690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8</text:p>
          </table:table-cell>
          <table:table-cell office:value-type="string">
            <text:p>01/09/2024 a 30/09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564c844-7968-4d80-8ad2-beb3ac37b2e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7</text:p>
          </table:table-cell>
          <table:table-cell office:value-type="string">
            <text:p>01/08/2024 a 31/08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8aba407-24e6-4253-a917-4c51976af5d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6</text:p>
          </table:table-cell>
          <table:table-cell office:value-type="string">
            <text:p>01/07/2024 a 31/07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22d7f1-0ccc-4eb0-be8d-e275f72746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5</text:p>
          </table:table-cell>
          <table:table-cell office:value-type="string">
            <text:p>01/06/2024 a 30/06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68e0a95-66a6-4320-90c5-efeb5dadfbc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4</text:p>
          </table:table-cell>
          <table:table-cell office:value-type="string">
            <text:p>01/05/2024 a 31/05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3a8c8e4-8098-4f6f-9f6d-2f39c9e9ee3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3</text:p>
          </table:table-cell>
          <table:table-cell office:value-type="string">
            <text:p>01/04/2024 a 30/04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f0298d9-d292-45db-a8fe-5b19a6f3fdb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2</text:p>
          </table:table-cell>
          <table:table-cell office:value-type="string">
            <text:p>01/03/2024 a 31/03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d705a-dbfa-4ee4-a426-4c798edd668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1</text:p>
          </table:table-cell>
          <table:table-cell office:value-type="string">
            <text:p>01/02/2024 a 29/0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1d4b8e-af0b-4ba0-9647-a1bd27f8f3d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0</text:p>
          </table:table-cell>
          <table:table-cell office:value-type="string">
            <text:p>01/01/2024 a 31/0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3c605b-377e-4da5-9691-8e4d9cda4af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9</text:p>
          </table:table-cell>
          <table:table-cell office:value-type="string">
            <text:p>01/11/2023 a 30/1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ceac0cc-0040-444b-97f0-488dbd374d24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8</text:p>
          </table:table-cell>
          <table:table-cell office:value-type="string">
            <text:p>01/09/2023 a 30/09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751e57-5cb3-4591-830b-9c7e77369c3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7</text:p>
          </table:table-cell>
          <table:table-cell office:value-type="string">
            <text:p>01/08/2023 a 31/08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25abda4-d84c-4fba-85bb-9ed18b3ca75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6</text:p>
          </table:table-cell>
          <table:table-cell office:value-type="string">
            <text:p>01/07/2023 a 31/07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c07dd9c-219e-4488-976f-1ddd5ed4f30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5</text:p>
          </table:table-cell>
          <table:table-cell office:value-type="string">
            <text:p>01/06/2023 a 30/06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70515e7-8ea8-48e9-829a-c49c36d0c25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4</text:p>
          </table:table-cell>
          <table:table-cell office:value-type="string">
            <text:p>01/05/2023 a 31/05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164adb1-02d3-4678-be60-823b3986133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3</text:p>
          </table:table-cell>
          <table:table-cell office:value-type="string">
            <text:p>01/04/2023 a 30/04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861b5-ba76-4b37-b515-c6589f326b7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2</text:p>
          </table:table-cell>
          <table:table-cell office:value-type="string">
            <text:p>01/03/2023 a 31/03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2d8cf0-ba76-44a1-9047-35116fcb1e9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1</text:p>
          </table:table-cell>
          <table:table-cell office:value-type="string">
            <text:p>01/02/2023 a 28/02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884a90f-f9e2-4111-8477-3fce7b7ec63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0</text:p>
          </table:table-cell>
          <table:table-cell office:value-type="string">
            <text:p>01/01/2023 a 31/0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2693820-c714-436b-ab65-bbec1a80ae62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Eduardo Bismarc Pereira da Silva</text:p>
          </table:table-cell>
          <table:table-cell office:value-type="string">
            <text:p>000182</text:p>
          </table:table-cell>
          <table:table-cell office:value-type="string">
            <text:p>Titular · ASSESSOR JURIDICO</text:p>
          </table:table-cell>
          <table:table-cell office:value-type="string">
            <text:p>Nº 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00025/2026 · 16/01/2026 · 16/01/2026 a 31/12/2026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Eduardo Souza e Silva</text:p>
          </table:table-cell>
          <table:table-cell office:value-type="string">
            <text:p>CMON10088</text:p>
          </table:table-cell>
          <table:table-cell office:value-type="string">
            <text:p>Titular · ASSESSOR JURIDICO</text:p>
          </table:table-cell>
          <table:table-cell office:value-type="string">
            <text:p>Nº 004/2025</text:p>
          </table:table-cell>
          <table:table-cell office:value-type="string">
            <text:p>J G E SERVIÇOS E COMÉRCIO LTDA</text:p>
          </table:table-cell>
          <table:table-cell office:value-type="string">
            <text:p>132/2025 · 21/03/2025 · 21/03/2025 a 21/03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Leite Feitos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033-A/2025 · 17/01/2025 · 17/01/2025 a 31/12/2025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6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JOÃO VITOR SILVA RODRIGUES</text:p>
          </table:table-cell>
          <table:table-cell office:value-type="string">
            <text:p>N/I</text:p>
          </table:table-cell>
          <table:table-cell office:value-type="string">
            <text:p>Titular · Engenheiro Civil</text:p>
          </table:table-cell>
          <table:table-cell office:value-type="string">
            <text:p>Nº 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059/2023 · 23/10/2023 · 25/10/2023 a 31/12/2023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VALE COMERCIO DE MOTOS LTDA</text:p>
          </table:table-cell>
          <table:table-cell office:value-type="string">
            <text:p>007/2022 · 07/12/2022 · 07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a7dec85adabed5d317f779984e2d1ba2acc743c88c09fff9c9b0d3ea0f1cf6ec</text:p>
    </office:text>
  </office:body>
</office:document-content>
</file>