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Fiscais de Contrato</text:h>
      <text:p>Gerado em: 17/08/2026 22:54</text:p>
      <table:table table:name="Fiscais">
        <table:table-row>
          <table:table-cell office:value-type="string">
            <text:p>Tipo do registro</text:p>
          </table:table-cell>
          <table:table-cell office:value-type="string">
            <text:p>Servidor / Documento</text:p>
          </table:table-cell>
          <table:table-cell office:value-type="string">
            <text:p>Matrícula / Período</text:p>
          </table:table-cell>
          <table:table-cell office:value-type="string">
            <text:p>Função</text:p>
          </table:table-cell>
          <table:table-cell office:value-type="string">
            <text:p>Contrato fiscalizado</text:p>
          </table:table-cell>
          <table:table-cell office:value-type="string">
            <text:p>Fornecedor</text:p>
          </table:table-cell>
          <table:table-cell office:value-type="string">
            <text:p>Ato / Situação / Verificação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6-000366</text:p>
          </table:table-cell>
          <table:table-cell office:value-type="string">
            <text:p>01/07/2026 a 31/07/2026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8ab44ab0-b1f9-4fed-83b1-72aece634036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6-000365</text:p>
          </table:table-cell>
          <table:table-cell office:value-type="string">
            <text:p>01/06/2026 a 30/06/2026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11573a4a-902b-4b33-8cca-df532fc4f05e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6-000364</text:p>
          </table:table-cell>
          <table:table-cell office:value-type="string">
            <text:p>01/05/2026 a 31/05/2026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c0004f48-52d3-4995-bcd8-e5343768bb20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6-000363</text:p>
          </table:table-cell>
          <table:table-cell office:value-type="string">
            <text:p>01/04/2026 a 30/04/2026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f48a6b82-62a5-42f6-8dc6-7517164e2265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6-000362</text:p>
          </table:table-cell>
          <table:table-cell office:value-type="string">
            <text:p>01/03/2026 a 31/03/2026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aff38c06-e0dd-4caa-9f2c-cb840c2b47ea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6-000361</text:p>
          </table:table-cell>
          <table:table-cell office:value-type="string">
            <text:p>01/02/2026 a 28/02/2026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89541e8d-18f2-44c8-abc2-8bf8955a823f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5-000360</text:p>
          </table:table-cell>
          <table:table-cell office:value-type="string">
            <text:p>01/11/2025 a 30/11/2025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98a4abb0-f150-4c37-b668-915d06c717f3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5-000359</text:p>
          </table:table-cell>
          <table:table-cell office:value-type="string">
            <text:p>01/10/2025 a 31/10/2025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88a47d21-f22a-4e83-b971-e59905096012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5-000358</text:p>
          </table:table-cell>
          <table:table-cell office:value-type="string">
            <text:p>01/09/2025 a 30/09/2025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4e173345-7ca5-4d6d-a71c-7291d28dcd81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5-000357</text:p>
          </table:table-cell>
          <table:table-cell office:value-type="string">
            <text:p>01/08/2025 a 31/08/2025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e511a4c7-86df-47ed-8564-dac8c86c2371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5-000356</text:p>
          </table:table-cell>
          <table:table-cell office:value-type="string">
            <text:p>01/07/2025 a 31/07/2025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a95d18b5-dd5a-41a9-b401-dc59a3c04e5a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5-000355</text:p>
          </table:table-cell>
          <table:table-cell office:value-type="string">
            <text:p>01/06/2025 a 30/06/2025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8a76a77a-3924-4844-88b0-bc55dc5c2cd6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5-000354</text:p>
          </table:table-cell>
          <table:table-cell office:value-type="string">
            <text:p>01/05/2025 a 31/05/2025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272a244e-348a-4f72-a2dd-9ee2cadb9f4f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5-000353</text:p>
          </table:table-cell>
          <table:table-cell office:value-type="string">
            <text:p>01/04/2025 a 30/04/2025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bd458e7b-c234-4ed1-90db-2fe0f102ed26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5-000352</text:p>
          </table:table-cell>
          <table:table-cell office:value-type="string">
            <text:p>01/02/2025 a 28/02/2025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8fa6b9fb-07f7-4a9a-bc1b-424153c9ce1b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51</text:p>
          </table:table-cell>
          <table:table-cell office:value-type="string">
            <text:p>01/12/2024 a 31/12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e669f10f-7fb4-4ef8-83d5-42232bafe007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50</text:p>
          </table:table-cell>
          <table:table-cell office:value-type="string">
            <text:p>01/11/2024 a 30/11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ddff0aeb-7166-4610-b9b9-ace17e816828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49</text:p>
          </table:table-cell>
          <table:table-cell office:value-type="string">
            <text:p>01/10/2024 a 31/10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6d197fab-2b17-4c41-ab2d-7d7fea669000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48</text:p>
          </table:table-cell>
          <table:table-cell office:value-type="string">
            <text:p>01/09/2024 a 30/09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7564c844-7968-4d80-8ad2-beb3ac37b2e2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47</text:p>
          </table:table-cell>
          <table:table-cell office:value-type="string">
            <text:p>01/08/2024 a 31/08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b8aba407-24e6-4253-a917-4c51976af5de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46</text:p>
          </table:table-cell>
          <table:table-cell office:value-type="string">
            <text:p>01/07/2024 a 31/07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a922d7f1-0ccc-4eb0-be8d-e275f7274600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45</text:p>
          </table:table-cell>
          <table:table-cell office:value-type="string">
            <text:p>01/06/2024 a 30/06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768e0a95-66a6-4320-90c5-efeb5dadfbc6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44</text:p>
          </table:table-cell>
          <table:table-cell office:value-type="string">
            <text:p>01/05/2024 a 31/05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33a8c8e4-8098-4f6f-9f6d-2f39c9e9ee32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43</text:p>
          </table:table-cell>
          <table:table-cell office:value-type="string">
            <text:p>01/04/2024 a 30/04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3f0298d9-d292-45db-a8fe-5b19a6f3fdbf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42</text:p>
          </table:table-cell>
          <table:table-cell office:value-type="string">
            <text:p>01/03/2024 a 31/03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e33d705a-dbfa-4ee4-a426-4c798edd6688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41</text:p>
          </table:table-cell>
          <table:table-cell office:value-type="string">
            <text:p>01/02/2024 a 29/02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981d4b8e-af0b-4ba0-9647-a1bd27f8f3d9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40</text:p>
          </table:table-cell>
          <table:table-cell office:value-type="string">
            <text:p>01/01/2024 a 31/01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de3c605b-377e-4da5-9691-8e4d9cda4afb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3-000339</text:p>
          </table:table-cell>
          <table:table-cell office:value-type="string">
            <text:p>01/11/2023 a 30/11/2023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eceac0cc-0040-444b-97f0-488dbd374d24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3-000338</text:p>
          </table:table-cell>
          <table:table-cell office:value-type="string">
            <text:p>01/09/2023 a 30/09/2023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a9751e57-5cb3-4591-830b-9c7e77369c3d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3-000337</text:p>
          </table:table-cell>
          <table:table-cell office:value-type="string">
            <text:p>01/08/2023 a 31/08/2023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a25abda4-d84c-4fba-85bb-9ed18b3ca753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3-000336</text:p>
          </table:table-cell>
          <table:table-cell office:value-type="string">
            <text:p>01/07/2023 a 31/07/2023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6c07dd9c-219e-4488-976f-1ddd5ed4f305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3-000335</text:p>
          </table:table-cell>
          <table:table-cell office:value-type="string">
            <text:p>01/06/2023 a 30/06/2023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a70515e7-8ea8-48e9-829a-c49c36d0c25d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3-000334</text:p>
          </table:table-cell>
          <table:table-cell office:value-type="string">
            <text:p>01/05/2023 a 31/05/2023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2164adb1-02d3-4678-be60-823b3986133b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3-000333</text:p>
          </table:table-cell>
          <table:table-cell office:value-type="string">
            <text:p>01/04/2023 a 30/04/2023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e33861b5-ba76-4b37-b515-c6589f326b7e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3-000332</text:p>
          </table:table-cell>
          <table:table-cell office:value-type="string">
            <text:p>01/03/2023 a 31/03/2023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de2d8cf0-ba76-44a1-9047-35116fcb1e9a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3-000331</text:p>
          </table:table-cell>
          <table:table-cell office:value-type="string">
            <text:p>01/02/2023 a 28/02/2023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e884a90f-f9e2-4111-8477-3fce7b7ec639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3-000330</text:p>
          </table:table-cell>
          <table:table-cell office:value-type="string">
            <text:p>01/01/2023 a 31/01/2023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42693820-c714-436b-ab65-bbec1a80ae62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Eduardo Bismarc Pereira da Silva</text:p>
          </table:table-cell>
          <table:table-cell office:value-type="string">
            <text:p>000182</text:p>
          </table:table-cell>
          <table:table-cell office:value-type="string">
            <text:p>Titular · ASSESSOR JURIDICO</text:p>
          </table:table-cell>
          <table:table-cell office:value-type="string">
            <text:p>Nº 001/2026</text:p>
          </table:table-cell>
          <table:table-cell office:value-type="string">
            <text:p>GLEYDSON GUIMARÃES SOCIEDADE INDIVIDUAL DE ADVOCACIA</text:p>
          </table:table-cell>
          <table:table-cell office:value-type="string">
            <text:p>00025/2026 · 16/01/2026 · 16/01/2026 a 31/12/2026 · Designação ativa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Lucas Eduardo Souza e Silva</text:p>
          </table:table-cell>
          <table:table-cell office:value-type="string">
            <text:p>CMON10088</text:p>
          </table:table-cell>
          <table:table-cell office:value-type="string">
            <text:p>Titular · ASSESSOR JURIDICO</text:p>
          </table:table-cell>
          <table:table-cell office:value-type="string">
            <text:p>Nº 004/2025</text:p>
          </table:table-cell>
          <table:table-cell office:value-type="string">
            <text:p>J G E SERVIÇOS E COMÉRCIO LTDA</text:p>
          </table:table-cell>
          <table:table-cell office:value-type="string">
            <text:p>132/2025 · 21/03/2025 · 21/03/2025 a 21/03/2027 · Designação ativa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Lucas Leite Feitosa</text:p>
          </table:table-cell>
          <table:table-cell office:value-type="string">
            <text:p>N/I</text:p>
          </table:table-cell>
          <table:table-cell office:value-type="string">
            <text:p>Titular</text:p>
          </table:table-cell>
          <table:table-cell office:value-type="string">
            <text:p>Nº 002/2025</text:p>
          </table:table-cell>
          <table:table-cell office:value-type="string">
            <text:p>L COSTA SOCIEDADE INDIVIDUAL DE ADVOCACIA</text:p>
          </table:table-cell>
          <table:table-cell office:value-type="string">
            <text:p>033-A/2025 · 17/01/2025 · 17/01/2025 a 31/12/2025 · Designação ativa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PEDRO BATISTA DE OLIVEIRA</text:p>
          </table:table-cell>
          <table:table-cell office:value-type="string">
            <text:p>CMON10036</text:p>
          </table:table-cell>
          <table:table-cell office:value-type="string">
            <text:p>Titular</text:p>
          </table:table-cell>
          <table:table-cell office:value-type="string">
            <text:p>Nº 001/2025</text:p>
          </table:table-cell>
          <table:table-cell office:value-type="string">
            <text:p>UNIQUE – ESCRITÓRIOS CONTÁBEIS LTDA</text:p>
          </table:table-cell>
          <table:table-cell office:value-type="string">
            <text:p>026/2025 · 17/01/2025 · 17/01/2025 a 17/01/2026 · Fiscalização encerrada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Pedro Batista de Oliveira</text:p>
          </table:table-cell>
          <table:table-cell office:value-type="string">
            <text:p>CMON10036</text:p>
          </table:table-cell>
          <table:table-cell office:value-type="string">
            <text:p>Titular</text:p>
          </table:table-cell>
          <table:table-cell office:value-type="string">
            <text:p>Nº 001/2025</text:p>
          </table:table-cell>
          <table:table-cell office:value-type="string">
            <text:p>UNIQUE – ESCRITÓRIOS CONTÁBEIS LTDA</text:p>
          </table:table-cell>
          <table:table-cell office:value-type="string">
            <text:p>026/2025 · 17/01/2025 · 17/01/2025 a 17/01/2027 · Designação ativa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JOÃO VITOR SILVA RODRIGUES</text:p>
          </table:table-cell>
          <table:table-cell office:value-type="string">
            <text:p>N/I</text:p>
          </table:table-cell>
          <table:table-cell office:value-type="string">
            <text:p>Titular · Engenheiro Civil</text:p>
          </table:table-cell>
          <table:table-cell office:value-type="string">
            <text:p>Nº 008/2023</text:p>
          </table:table-cell>
          <table:table-cell office:value-type="string">
            <text:p>N. G. DE ARAUJO CONSTRUTORA E SERVIÇOS-ME/ENGEPAR CONSTRUTORA E SERVIÇOS</text:p>
          </table:table-cell>
          <table:table-cell office:value-type="string">
            <text:p>059/2023 · 23/10/2023 · 25/10/2023 a 31/12/2023 · Designação ativa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Genivan sa Mata</text:p>
          </table:table-cell>
          <table:table-cell office:value-type="string">
            <text:p>N/I</text:p>
          </table:table-cell>
          <table:table-cell office:value-type="string">
            <text:p>Titular · FISCAL DE CONTRATO</text:p>
          </table:table-cell>
          <table:table-cell office:value-type="string">
            <text:p>Nº 007/2022</text:p>
          </table:table-cell>
          <table:table-cell office:value-type="string">
            <text:p>VALE COMERCIO DE MOTOS LTDA</text:p>
          </table:table-cell>
          <table:table-cell office:value-type="string">
            <text:p>007/2022 · 07/12/2022 · 07/12/2022 a 31/12/2022 · Fiscalização encerrada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Genivan sa Mata</text:p>
          </table:table-cell>
          <table:table-cell office:value-type="string">
            <text:p>N/I</text:p>
          </table:table-cell>
          <table:table-cell office:value-type="string">
            <text:p>Titular</text:p>
          </table:table-cell>
          <table:table-cell office:value-type="string">
            <text:p>Nº 006/2022</text:p>
          </table:table-cell>
          <table:table-cell office:value-type="string">
            <text:p>R. DE C. G. DA SILVA ENERGIA SOLAR EIRELI</text:p>
          </table:table-cell>
          <table:table-cell office:value-type="string">
            <text:p>055/2022 · 02/12/2022 · 02/12/2022 a 31/12/2022 · Fiscalização encerrada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Genivan sa Mata</text:p>
          </table:table-cell>
          <table:table-cell office:value-type="string">
            <text:p>N/I</text:p>
          </table:table-cell>
          <table:table-cell office:value-type="string">
            <text:p>Titular · FISCAL DE CONTRATO</text:p>
          </table:table-cell>
          <table:table-cell office:value-type="string">
            <text:p>Nº 006/2022</text:p>
          </table:table-cell>
          <table:table-cell office:value-type="string">
            <text:p>R. DE C. G. DA SILVA ENERGIA SOLAR EIRELI</text:p>
          </table:table-cell>
          <table:table-cell office:value-type="string">
            <text:p>055/2022 · 02/12/2022 · 02/12/2022 a 31/12/2022 · Fiscalização encerrada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Genivan da Mata</text:p>
          </table:table-cell>
          <table:table-cell office:value-type="string">
            <text:p>N/I</text:p>
          </table:table-cell>
          <table:table-cell office:value-type="string">
            <text:p>Titular · FISCAL DE CONTRATO</text:p>
          </table:table-cell>
          <table:table-cell office:value-type="string">
            <text:p>Nº 007/2022</text:p>
          </table:table-cell>
          <table:table-cell office:value-type="string">
            <text:p>LEIVYDEANE DE ALMEIDA BARBOSA DANTAS,MEI</text:p>
          </table:table-cell>
          <table:table-cell office:value-type="string">
            <text:p>005/2022 · 11/11/2022 · 31/12/2022 a atual · Fiscalização encerrada</text:p>
          </table:table-cell>
        </table:table-row>
      </table:table>
      <text:p>Hash de Integridade: a7dec85adabed5d317f779984e2d1ba2acc743c88c09fff9c9b0d3ea0f1cf6ec</text:p>
    </office:text>
  </office:body>
</office:document-content>
</file>